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ka:maturita:5a"/><text:bookmark-start text:name="__RefHeading___viry.a.malware_1"/><text:bookmark-start text:name="viry.a.malware"/>Viry a malware<text:bookmark-end text:name="__RefHeading___viry.a.malware_1"/><text:bookmark-end text:name="viry.a.malware"/></text:h>
      <text:h text:style-name="Heading_20_1" text:outline-level="1"><text:bookmark-start text:name="__RefHeading___malware_2"/><text:bookmark-start text:name="malware"/>Malware<text:bookmark-end text:name="__RefHeading___malware_2"/><text:bookmark-end text:name="malware"/></text:h>
      <text:p text:style-name="Text_20_body">Výraz malware vznikl spojením anglického <text:span text:style-name="Emphasis">malicious software</text:span> (v překladu zákeřný software). Jako malware se označuje software psaný za účelem škodit vlastníkovi. Mezi malware se řadí <text:span text:style-name="Strong_20_Emphasis">počítačové viry, červi, spyware, adware, trojští koně, rootkity, backdoory</text:span> a další.</text:p>
      <text:h text:style-name="Heading_20_2" text:outline-level="2"><text:bookmark-start text:name="__RefHeading___virus_3"/><text:bookmark-start text:name="virus"/>Virus<text:bookmark-end text:name="__RefHeading___virus_3"/><text:bookmark-end text:name="virus"/></text:h>
      <text:p text:style-name="Text_20_body">Za virus se označuje program, který je schopný se šířit bez vědomí uživatele. Neumí se šířit sám, šíření probíhá skrze soubor nakažený virem (hostitel). Virus se může přenést z jednoho počítače na druhý jen, když někdo přenese celého hostitele. Chová se tedy podobně, jako biologický virus. Svojí činností negativně ovlivňuje hostitelský počítač.</text:p>
      <text:h text:style-name="Heading_20_3" text:outline-level="3"><text:bookmark-start text:name="__RefHeading___deleni.viru.podle.hostitele_4"/><text:bookmark-start text:name="deleni.viru.podle.hostitele"/>Dělení virů podle hostitele<text:bookmark-end text:name="__RefHeading___deleni.viru.podle.hostitele_4"/><text:bookmark-end text:name="deleni.viru.podle.hostitele"/></text:h>
      <text:h text:style-name="Heading_20_4" text:outline-level="4"><text:bookmark-start text:name="__RefHeading___spustitelne.soubory_5"/><text:bookmark-start text:name="spustitelne.soubory"/>Spustitelné soubory<text:bookmark-end text:name="__RefHeading___spustitelne.soubory_5"/><text:bookmark-end text:name="spustitelne.soubory"/></text:h>
      <text:p text:style-name="Text_20_body">EXE(dříve COM) - nejčastější způsob, virus se aktivuje spuštěním programu</text:p>
      <text:h text:style-name="Heading_20_4" text:outline-level="4"><text:bookmark-start text:name="__RefHeading___boot.viry_6"/><text:bookmark-start text:name="boot.viry"/>Boot viry<text:bookmark-end text:name="__RefHeading___boot.viry_6"/><text:bookmark-end text:name="boot.viry"/></text:h>
      <text:p text:style-name="Text_20_body">Častý způsob nákazy před rozšířením internetu. Do boot sektoru diskety, jiného média, či pevného disku (Master boot sektor) je zaveden kód viru a ten se do počítače dostane okamžitě po zapnutí. Tím virus obejde operační systém a tedy i případný antivirus. </text:p>
      <text:h text:style-name="Heading_20_4" text:outline-level="4"><text:bookmark-start text:name="__RefHeading___makroviry_7"/><text:bookmark-start text:name="makroviry"/>Makroviry<text:bookmark-end text:name="__RefHeading___makroviry_7"/><text:bookmark-end text:name="makroviry"/></text:h>
      <text:p text:style-name="Text_20_body">Přenášejí se v dokumentech (např. dokumenty MS Office). Virus je zde ve formě makra, které je schopno např. i spustit libovolný program, a to bez vědomí uživatele. V dnešní době se již nevyskytují tolik, protože většina kancelářských programů má již ochranu proti nepovolenému spouštění maker.</text:p>
      <text:h text:style-name="Heading_20_3" text:outline-level="3"><text:bookmark-start text:name="__RefHeading___deleni.viru.podle.cinnosti_8"/><text:bookmark-start text:name="deleni.viru.podle.cinnosti"/>Dělení virů podle činnosti<text:bookmark-end text:name="__RefHeading___deleni.viru.podle.cinnosti_8"/><text:bookmark-end text:name="deleni.viru.podle.cinnosti"/></text:h>
      <text:h text:style-name="Heading_20_4" text:outline-level="4"><text:bookmark-start text:name="__RefHeading___nerezidentni_9"/><text:bookmark-start text:name="nerezidentni"/>Nerezidentní<text:bookmark-end text:name="__RefHeading___nerezidentni_9"/><text:bookmark-end text:name="nerezidentni"/></text:h>
      <text:p text:style-name="Text_20_body">V okamžiku spuštění hostitele se virus začne šířit do nalezených nenakažených souborů.</text:p>
      <text:h text:style-name="Heading_20_5" text:outline-level="5"><text:bookmark-start text:name="__RefHeading___rezidentni_10"/><text:bookmark-start text:name="rezidentni"/>Rezidentní<text:bookmark-end text:name="__RefHeading___rezidentni_10"/><text:bookmark-end text:name="rezidentni"/></text:h>
      <text:p text:style-name="Text_20_body">V okamžiku spuštění hostitele se virus uloží do paměti PC, kde zůstane až do vypnutí, mezitím infikuje soubory, se kterými uživatel pracuje.</text:p>
      <text:h text:style-name="Heading_20_4" text:outline-level="4"><text:bookmark-start text:name="__RefHeading___stealth.viry_11"/><text:bookmark-start text:name="stealth.viry"/>Stealth viry<text:bookmark-end text:name="__RefHeading___stealth.viry_11"/><text:bookmark-end text:name="stealth.viry"/></text:h>
      <text:p text:style-name="Text_20_body">Virus maskuje svoji přítomnost tím, že se zachytí na přerušení, kudy prochází veškeré požadavky na čtení dat ze souboru (tedy i požadavky antiviru). Vir si pak kontroluje, zda se požadavek týká i infikovaného souboru, v tomto případě pak vrátí aplikaci data původního neinfikovaného souboru. Obrana proti tomuto způsobu skrývání není složitá - antivirus si buď kontroluje, zda není adresa přerušení přepsána, případně na čtení používá přímo služby diskového řadiče. Tato maskovací technika se používala hlavně na MS-DOS, v dnešní době viry k podobným účelům používají <text:a xlink:type="simple" xlink:href="https://www.gml.cz/wiki/doku.php/informatika:maturita:5a#rootkit" text:style-name="Internet_20_link" text:visited-style-name="Visited_20_Internet_20_Link">rootkit</text:a>.</text:p>
      <text:h text:style-name="Heading_20_2" text:outline-level="2"><text:bookmark-start text:name="__RefHeading___cerv_12"/><text:bookmark-start text:name="cerv"/>Červ<text:bookmark-end text:name="__RefHeading___cerv_12"/><text:bookmark-end text:name="cerv"/></text:h>
      <text:p text:style-name="Text_20_body">Chová se podobně jako virus(také se proto občas mezi viry řadí), ale poté, co infikuje systém, převezme kontrolu nad prostředky zodpovědnými za síťovou komunikaci a dokáže se díky tomu šířit po síti bez zásahu uživatele. </text:p>
      <text:h text:style-name="Heading_20_4" text:outline-level="4"><text:bookmark-start text:name="__RefHeading___deleni.cervu.podle.zpusobu.sireni_13"/><text:bookmark-start text:name="deleni.cervu.podle.zpusobu.sireni"/>Dělení červů podle způsobu šíření<text:bookmark-end text:name="__RefHeading___deleni.cervu.podle.zpusobu.sireni_13"/><text:bookmark-end text:name="deleni.cervu.podle.zpusobu.sireni"/></text:h>
      <text:h text:style-name="Heading_20_4" text:outline-level="4"><text:bookmark-start text:name="__RefHeading___e-mailovi.cervi_14"/><text:bookmark-start text:name="e-mailovi.cervi"/>E-mailoví červi<text:bookmark-end text:name="__RefHeading___e-mailovi.cervi_14"/><text:bookmark-end text:name="e-mailovi.cervi"/></text:h>
      <text:p text:style-name="Text_20_body">Ke svému šíření využívají elektronickou poštu. Poté, co infikují počítač se začnou rozesílat na e-mailové adresy získané buď z adresáře oběti, nebo z jiných souborů.</text:p>
      <text:h text:style-name="Heading_20_4" text:outline-level="4"><text:bookmark-start text:name="__RefHeading___internetovi.cervi_15"/><text:bookmark-start text:name="internetovi.cervi"/>Internetoví červi<text:bookmark-end text:name="__RefHeading___internetovi.cervi_15"/><text:bookmark-end text:name="internetovi.cervi"/></text:h>
      <text:p text:style-name="Text_20_body">Ke svému rozšíření využívá všechny dostupné síťové prostředky. Pokud najde v síti počítač, který je zranitelný, provede útok, spustí škodlivý kód a nainstaluje se do jeho systému.</text:p>
      <text:h text:style-name="Heading_20_4" text:outline-level="4"><text:bookmark-start text:name="__RefHeading___im.a.irc.cervi_16"/><text:bookmark-start text:name="im.a.irc.cervi"/>IM a IRC červi<text:bookmark-end text:name="__RefHeading___im.a.irc.cervi_16"/><text:bookmark-end text:name="im.a.irc.cervi"/></text:h>
      <text:p text:style-name="Text_20_body">Tito červi využívají komunikačních sítí. V prvním případě nejčastěji posílají odkazy na webové stránky, které jsou schopny infikovat počítač, v případě IRC zasílají škodlivý program ve formě souboru. Uživatel soubor tedy musí uložit a spustit.</text:p>
      <text:h text:style-name="Heading_20_4" text:outline-level="4"><text:bookmark-start text:name="__RefHeading___botnet_17"/><text:bookmark-start text:name="botnet"/>Botnet<text:bookmark-end text:name="__RefHeading___botnet_17"/><text:bookmark-end text:name="botnet"/></text:h>
      <text:p text:style-name="Text_20_body">Botnet je síť složená z množství infikovaných počítačů. Červy je možné aktivovat na dálku a donutit je k rozesílání spamu (pomocí e-mailových adres získaných od uživatele), nebo např. k útoku DDoS (příliš velkým množstvím požadavků se zahltí stránka a to způsobí její nefunkčnosti, či dokonce může vyústit v pád serveru).</text:p>
      <text:h text:style-name="Heading_20_2" text:outline-level="2"><text:bookmark-start text:name="__RefHeading___spyware_18"/><text:bookmark-start text:name="spyware"/>Spyware<text:bookmark-end text:name="__RefHeading___spyware_18"/><text:bookmark-end text:name="spyware"/></text:h>
      <text:p text:style-name="Text_20_body">Spyware je program, který přes internet odesílá bez vědomí uživatele (nejčastěji soukromá) data, které nasbíral v počítači. Takto může odesílat např. hesla, historii prohlížených stránek, informace o datech, které jsou na počítači, nebo přímo celé dokumenty. Může také snímat veškerou aktivitu na klávesnici (keyLogger), nebo zobrazovat reklamy (adware).</text:p>
      <text:h text:style-name="Heading_20_2" text:outline-level="2"><text:bookmark-start text:name="__RefHeading___adware_19"/><text:bookmark-start text:name="adware"/>Adware<text:bookmark-end text:name="__RefHeading___adware_19"/><text:bookmark-end text:name="adware"/></text:h>
      <text:p text:style-name="Text_20_body">Adware zneužívá počítač uživatele ke zobrazování reklam (např. v internetovém prohlížeči), vytváření reklamních zástupců na ploše, a jinému zobrazování nevyžádaného obsahu.</text:p>
      <text:h text:style-name="Heading_20_2" text:outline-level="2"><text:bookmark-start text:name="__RefHeading___trojsky.kun_20"/><text:bookmark-start text:name="trojsky.kun"/>Trojský kůň<text:bookmark-end text:name="__RefHeading___trojsky.kun_20"/><text:bookmark-end text:name="trojsky.kun"/></text:h>
      <text:p text:style-name="Text_20_body">Jako trojský kůň se program, který se tváří neškodně, avšak skrývá část, která uživateli škodí. Trojský kůň je často přidáván do nelegálně poskytovaných aplikací, her, ale vyskytují se i např. u spořičů obrazovky. Trojský kůň nedokáže sám infikovat další počítače nebo programy svojí kopií. Existují ale červi, kteří dokáží vytvářet Trojské koně z programů, které najdou v napadeném počítači.</text:p>
      <text:h text:style-name="Heading_20_2" text:outline-level="2"><text:bookmark-start text:name="__RefHeading___rootkit_21"/><text:bookmark-start text:name="rootkit"/>Rootkit<text:bookmark-end text:name="__RefHeading___rootkit_21"/><text:bookmark-end text:name="rootkit"/></text:h>
      <text:p text:style-name="Text_20_body">Rootkit umožňuje maskovat přítomnost zákeřného software v počítači, tak, aby přítomnost malwaru nebyla běžnými síťovými prostředky odhalitelná.</text:p>
      <text:h text:style-name="Heading_20_2" text:outline-level="2"><text:bookmark-start text:name="__RefHeading___backdoor_22"/><text:bookmark-start text:name="backdoor"/>Backdoor<text:bookmark-end text:name="__RefHeading___backdoor_22"/><text:bookmark-end text:name="backdoor"/></text:h>
      <text:p text:style-name="Text_20_body">Backdoor (zadní vrátka) je metoda, která umožní v budoucnu snadnější přístup dalšího malwaru do počítače, protože jim dovoluje obcházet autentizační mechanizmy a dovoluje jim využívat skrytou metodu vstupu. </text:p>
      <text:h text:style-name="Heading_20_1" text:outline-level="1"><text:bookmark-start text:name="__RefHeading___metody.hledani.viru_23"/><text:bookmark-start text:name="metody.hledani.viru"/>Metody hledání virů<text:bookmark-end text:name="__RefHeading___metody.hledani.viru_23"/><text:bookmark-end text:name="metody.hledani.viru"/></text:h>
      <text:h text:style-name="Heading_20_2" text:outline-level="2"><text:bookmark-start text:name="__RefHeading___slovnikove.hledani_24"/><text:bookmark-start text:name="slovnikove.hledani"/>Slovníkové hledání<text:bookmark-end text:name="__RefHeading___slovnikove.hledani_24"/><text:bookmark-end text:name="slovnikove.hledani"/></text:h>
      <text:p text:style-name="Text_20_body">Při kontrole souboru antivirus zjišťuje, jestli se některá jeho část neshoduje s kódem některého z již objevených virů, který má v databázi. Pokud antivirus najde shodu, typicky nabízí tři řešení:</text:p>
      <text:list text:style-name="Numbering_20_1" text:continue-numbering="false">
        <text:list-item>
          <text:p text:style-name="Numbering_20_1_Content_First"> vyléčit soubor - odstranění viru ze souboru</text:p>
        </text:list-item>
        <text:list-item>
          <text:p text:style-name="Numbering_20_1_Content"> umístit soubor do karantény - virus se dále nemůže šířit, protože jej nelze používat</text:p>
        </text:list-item>
        <text:list-item>
          <text:p text:style-name="Numbering_20_1_Content_Last"> odstranit virus i se souborem</text:p>
        </text:list-item>
      </text:list>
      <text:p text:style-name="Text_20_body">Pro aktivní ochranu je třeba mít neustále aktivní antivirus, aby program porovnával kód s nejnovější virovou databází.</text:p>
      <text:h text:style-name="Heading_20_2" text:outline-level="2"><text:bookmark-start text:name="__RefHeading___heuristicka.analyza_25"/><text:bookmark-start text:name="heuristicka.analyza"/>Heuristická analýza<text:bookmark-end text:name="__RefHeading___heuristicka.analyza_25"/><text:bookmark-end text:name="heuristicka.analyza"/></text:h>
      <text:p text:style-name="Text_20_body">Antivirus sleduje činnost všech programů, a varuje uživatele, kdykoliv se některý program snaží provést něco podezřelého. Výhodou tohoto postupu je, že je schopný najít i naprosto nové viry, antivirový program může ale takto nahlásit i neškodné programy („false positive“), proto, že část jejich chování se podobá nějakému viru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7::26:22</meta:creation-date>
    <dc:creator>Generated</dc:creator>
    <dc:date>2026-09-05T07::26:22</dc:date>
    <dc:language>en-US</dc:language>
    <meta:editing-cycles>1</meta:editing-cycles>
    <meta:editing-duration>PT0S</meta:editing-duration>
    <dc:title>informatika:maturita:5a</dc:title>
  </office:meta>
</office:document-meta>
</file>