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nformatika:maturita:3b"/><text:bookmark-start text:name="__RefHeading___funkce.ve.strukturovanem.jazyce_1"/><text:bookmark-start text:name="funkce.ve.strukturovanem.jazyce"/>Funkce ve strukturovaném jazyce<text:bookmark-end text:name="__RefHeading___funkce.ve.strukturovanem.jazyce_1"/><text:bookmark-end text:name="funkce.ve.strukturovanem.jazyce"/></text:h>
      <text:h text:style-name="Heading_20_2" text:outline-level="2"><text:bookmark-start text:name="__RefHeading___c_2"/><text:bookmark-start text:name="c"/>C<text:bookmark-end text:name="__RefHeading___c_2"/><text:bookmark-end text:name="c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text:line-break/><text:span text:style-name="highlight_kw4">int</text:span> soucet<text:span text:style-name="highlight_br0">(</text:span><text:span text:style-name="highlight_kw4">int</text:span> scitanec1<text:span text:style-name="highlight_sy0">,</text:span> <text:span text:style-name="highlight_kw4">int</text:span> scitanec2<text:span text:style-name="highlight_br0">)</text:span><text:span text:style-name="highlight_sy0">;</text:span> <text:line-break/><text:span text:style-name="highlight_co1">//deklarace funkce - ukazuje hlavičku funkce</text:span><text:line-break/><text:span text:style-name="highlight_co1">//int = návratová hodnota</text:span><text:line-break/><text:span text:style-name="highlight_co1">//soucet = jméno funkce</text:span><text:line-break/><text:span text:style-name="highlight_co1">//v závorce jsou parametry funkce</text:span><text:line-break/> <text:line-break/><text:span text:style-name="highlight_kw4">int</text:span> soucet<text:span text:style-name="highlight_br0">(</text:span><text:span text:style-name="highlight_kw4">int</text:span> scitanec1<text:span text:style-name="highlight_sy0">,</text:span> <text:span text:style-name="highlight_kw4">int</text:span> scitanec2<text:span text:style-name="highlight_br0">)</text:span><text:span text:style-name="highlight_br0">{</text:span><text:line-break/><text:s text:c="4"/><text:span text:style-name="highlight_kw1">return</text:span> scitanec1 <text:span text:style-name="highlight_sy0">+</text:span> scitanec2<text:span text:style-name="highlight_sy0">;</text:span> <text:line-break/><text:s text:c="4"/><text:span text:style-name="highlight_co1">//implementace výše deklarované funkce</text:span><text:line-break/><text:s text:c="4"/><text:span text:style-name="highlight_co1">//říká co se při zavolání funkce stane</text:span><text:line-break/><text:span text:style-name="highlight_br0">}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48:31</meta:creation-date>
    <dc:creator>Generated</dc:creator>
    <dc:date>2026-09-05T06::48:31</dc:date>
    <dc:language>en-US</dc:language>
    <meta:editing-cycles>1</meta:editing-cycles>
    <meta:editing-duration>PT0S</meta:editing-duration>
    <dc:title>informatika:maturita:3b</dc:title>
  </office:meta>
</office:document-meta>
</file>