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ebcade2961cf10fda4ec7c38b24931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rmatika:maturita:3a"/><text:bookmark-start text:name="__RefHeading___komprese_1"/><text:bookmark-start text:name="komprese"/>Komprese<text:bookmark-end text:name="__RefHeading___komprese_1"/><text:bookmark-end text:name="komprese"/></text:h>
      <text:p text:style-name="Text_20_body">Komprese je proces při kterém se z velkého objemu dat získáme menší objem, ze kterého se dá však informace zpětně získat.</text:p>
      <text:p text:style-name="Text_20_body">Kompresi můžeme dělit na:</text:p>
      <text:list text:style-name="List_20_1" text:continue-numbering="false">
        <text:list-item>
          <text:p text:style-name="List_20_1_Content_First"> Ztrátovou</text:p>
        </text:list-item>
        <text:list-item>
          <text:p text:style-name="List_20_1_Content_Last"> Bezztrátovou</text:p>
        </text:list-item>
      </text:list>
      <text:h text:style-name="Heading_20_3" text:outline-level="3"><text:bookmark-start text:name="__RefHeading___ztratova.komprese_2"/><text:bookmark-start text:name="ztratova.komprese"/>Ztrátová komprese<text:bookmark-end text:name="__RefHeading___ztratova.komprese_2"/><text:bookmark-end text:name="ztratova.komprese"/></text:h>
      <text:p text:style-name="Text_20_body">Při ztrátové kompresi dochází k nenávratné ztrátě nekteré části informace. Tato nevýhoda je ovšem kompenzována významným zmenšením objemu dat. Tento typ komprese se používá hlavně ke kompresi obrazu(videa) a hudby. U fotografií se například používá formát <text:span text:style-name="Strong_20_Emphasis">JPEG</text:span>, u videa <text:span text:style-name="Strong_20_Emphasis">MPEG</text:span> a u hudby <text:span text:style-name="Strong_20_Emphasis">MP3</text:span> nebo <text:span text:style-name="Strong_20_Emphasis">AAC</text:span>.</text:p>
      <text:h text:style-name="Heading_20_3" text:outline-level="3"><text:bookmark-start text:name="__RefHeading___bezztratova.komprese_3"/><text:bookmark-start text:name="bezztratova.komprese"/>Bezztrátová komprese<text:bookmark-end text:name="__RefHeading___bezztratova.komprese_3"/><text:bookmark-end text:name="bezztratova.komprese"/></text:h>
      <text:p text:style-name="Text_20_body">Při bezztrátové komprese se dá komprimovaný soubor dá vyvolat do předchozí podoby, díky tomu se dají zachovat i textové informace. Bezztrátovní kompresní algoritmus je například <text:span text:style-name="Strong_20_Emphasis">LZMA</text:span>, který používá program <text:span text:style-name="Strong_20_Emphasis">7-Zip</text:span>. Pro bezztrátovou kompresi hudby se například používá formát <text:span text:style-name="Strong_20_Emphasis">FLAC</text:span> a u obrázků <text:span text:style-name="Strong_20_Emphasis">PNG</text:span> nebo <text:span text:style-name="Strong_20_Emphasis">GIF</text:span>.</text:p>
      <text:h text:style-name="Heading_20_2" text:outline-level="2"><text:bookmark-start text:name="__RefHeading___sifrovani_4"/><text:bookmark-start text:name="sifrovani"/>Šifrování<text:bookmark-end text:name="__RefHeading___sifrovani_4"/><text:bookmark-end text:name="sifrovani"/></text:h>
      <text:p text:style-name="Text_20_body">Šifrování je proces, při kterém se informace převede do podoby, která není čitelná bez znalosti procesu, který byl použit.</text:p>
      <text:p text:style-name="Text_20_body">Šifry můžeme dělit podle možnosti zpětného získání informace na:</text:p>
      <text:list text:style-name="List_20_1" text:continue-numbering="false">
        <text:list-item>
          <text:p text:style-name="List_20_1_Content_First"> Reversibilní - informace je možné zpětně vyvolat</text:p>
        </text:list-item>
        <text:list-item>
          <text:p text:style-name="List_20_1_Content_Last"> Ireversibilní - informace se uchovává ve formě hashe a není možné ji zpětně vyvolat</text:p>
        </text:list-item>
      </text:list>
      <text:h text:style-name="Heading_20_3" text:outline-level="3"><text:bookmark-start text:name="__RefHeading___reversibilni.sifrovani_5"/><text:bookmark-start text:name="reversibilni.sifrovani"/>Reversibilní šifrování<text:bookmark-end text:name="__RefHeading___reversibilni.sifrovani_5"/><text:bookmark-end text:name="reversibilni.sifrovani"/></text:h>
      <text:p text:style-name="Text_20_body">Reversibilní šifrování můžeme dělit na:</text:p>
      <text:list text:style-name="List_20_1" text:continue-numbering="false">
        <text:list-item>
          <text:p text:style-name="List_20_1_Content_First"> Symetrické - symetrické šifry mají stejný klič pro šifrování i dešifrování</text:p>
        </text:list-item>
        <text:list-item>
          <text:p text:style-name="List_20_1_Content_Last"> Asymetrické - asymetrické šifry mají dva klíče jeden pro šifrování a druhý pro dešifrování</text:p>
        </text:list-item>
      </text:list>
      <text:h text:style-name="Heading_20_4" text:outline-level="4"><text:bookmark-start text:name="__RefHeading___symetricke.sifry_6"/><text:bookmark-start text:name="symetricke.sifry"/>Symetrické šifry<text:bookmark-end text:name="__RefHeading___symetricke.sifry_6"/><text:bookmark-end text:name="symetricke.sifry"/></text:h>
      <text:p text:style-name="Text_20_body">Jednoduchým příkladem symetrické šifry může být tzv. Caesarova šifra, kterou římský vojevůdce používal k šifrování vojenských zpráv. Šifra je založena na tom, že si na začátku určíme klíč (třeba číslo 2) a posuneme každé písmeno zprávy v abecedě o vybrané číslo.</text:p>
      <text:p text:style-name="Text_20_body">Když vezmeme například slovo „Pascal“ a zašifrujeme ho Caesarovou šifrou s klíčem 2, tak dostaneme „Rctecn“.</text:p>
      <text:p text:style-name="Text_20_body">Dalším příkladem je třeba <text:a xlink:type="simple" xlink:href="http://cs.wikipedia.org/wiki/Kryptografie#Vernamova_.C5.A1ifra" text:style-name="Internet_20_link" text:visited-style-name="Visited_20_Internet_20_Link">Vernamova šifra</text:a></text:p>
      <text:h text:style-name="Heading_20_4" text:outline-level="4"><text:bookmark-start text:name="__RefHeading___asymetricke.sifry_7"/><text:bookmark-start text:name="asymetricke.sifry"/>Asymetrické šifry<text:bookmark-end text:name="__RefHeading___asymetricke.sifry_7"/><text:bookmark-end text:name="asymetricke.sifry"/></text:h>
      <text:p text:style-name="Text_20_body">Díky tomu, že asymetrické šifry mají dva klíče, z nichž jeden z nich je ve většině případů veřejný a druhý soukromý.</text:p>
      <text:p text:style-name="Text_20_body">Příklad komunikace za použití asymetrické kryptografie s veřejným klíčem pro zašifrování a privátním pro dešifrování:
<draw:frame draw:style-name="media" draw:name="0" text:anchor-type="as-char" draw:z-index="0" svg:width="" svg:rel-width="100%" svg:height="0cm"><draw:image xlink:href="Pictures/cebcade2961cf10fda4ec7c38b249317.svg" xlink:type="simple" xlink:show="embed" xlink:actuate="onLoad"/></draw:frame></text:p>
      <text:p text:style-name="Text_20_body">Asymetrická kryptografie se soukromým klíčem pro zašifrování a veřejným klíčem pro dešifrování se používá k ověření identity. Autor zprávy zašifruje zprávu soukromým klíčem a adresát ji po přijetí dešifruje a tím ověří identitu odesilatele.</text:p>
      <text:p text:style-name="Text_20_body">Pro asymetrické šifrování se používá například algoritmus <text:a xlink:type="simple" xlink:href="http://cs.wikipedia.org/wiki/RSA" text:style-name="Internet_20_link" text:visited-style-name="Visited_20_Internet_20_Link"> RSA</text:a>.</text:p>
      <text:h text:style-name="Heading_20_3" text:outline-level="3"><text:bookmark-start text:name="__RefHeading___ireversibilni.sifrovani_8"/><text:bookmark-start text:name="ireversibilni.sifrovani"/>Ireversibilní šifrování<text:bookmark-end text:name="__RefHeading___ireversibilni.sifrovani_8"/><text:bookmark-end text:name="ireversibilni.sifrovani"/></text:h>
      <text:p text:style-name="Text_20_body">Při ireversibilním zašifrování dostaneme ze zprávy tzv. hash. Z hashe už není možné získat původní informaci. Ireversibilní šifry se dají použít například k uložení hesla v aplikaci. Uživatel si zvolí své heslo a z toho se následně udělá hash. Při každém následném přihlášení se vezme zadané heslo a porovná se s hashem hesla uloženým v databáz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7:06</meta:creation-date>
    <dc:creator>Generated</dc:creator>
    <dc:date>2026-09-05T07::17:06</dc:date>
    <dc:language>en-US</dc:language>
    <meta:editing-cycles>1</meta:editing-cycles>
    <meta:editing-duration>PT0S</meta:editing-duration>
    <dc:title>informatika:maturita:3a</dc:title>
  </office:meta>
</office:document-meta>
</file>