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09df2d9e98f0b41ba27f6fe90b5a58.png"/>
  <manifest:file-entry manifest:media-type="image/png" manifest:full-path="Pictures/13ede674b45972a361b413b9e07a6b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25a"/><text:bookmark-start text:name="__RefHeading___digitalizace.analogoveho.signalu.zvuku_1"/><text:bookmark-start text:name="digitalizace.analogoveho.signalu.zvuku"/>Digitalizace analogového signálu/zvuku<text:bookmark-end text:name="__RefHeading___digitalizace.analogoveho.signalu.zvuku_1"/><text:bookmark-end text:name="digitalizace.analogoveho.signalu.zvuku"/></text:h>
      <text:p text:style-name="Text_20_body">Digitalizace signálu je v podstatě převod analogového signálu na digitální. Jelikož je analogový signál tvořen funkcí, jejíž jednotlivé hodnoty se nedají konečně určit, je kvalitní, ale pokud s ním chceme pracovat například v počítači, musíme ho převést na digitální, který v každém okamžiku odpovídá jedné konečné hodnotě. Digitální signál se dá považovat za aproximaci analogového signálu.</text:p>
      <text:h text:style-name="Heading_20_2" text:outline-level="2"><text:bookmark-start text:name="__RefHeading___rozdil.mezi.analogovym.a.digitalnim.signalem_2"/><text:bookmark-start text:name="rozdil.mezi.analogovym.a.digitalnim.signalem"/>Rozdíl mezi analogovým a digitálním signálem<text:bookmark-end text:name="__RefHeading___rozdil.mezi.analogovym.a.digitalnim.signalem_2"/><text:bookmark-end text:name="rozdil.mezi.analogovym.a.digitalnim.signalem"/></text:h>
      <text:p text:style-name="Text_20_body">Analogový signál je spojitý, jelikož je určen spojitou funkcí spojitého času. V jakémkoliv časovém bodě nabývá přesné hodnoty. Digitální signál je diskrétní, jelikož ho tvoří posloupnost funkčních hodnot. Jeho okamžitá hodnota se nemění spojitě s časem. Určitý časový úsek digitálního signálu lze vyjádřit konečnou posloupností celých čísel z určitého intervalu.</text:p>
      <text:h text:style-name="Heading_20_2" text:outline-level="2"><text:bookmark-start text:name="__RefHeading___vzorkovani_3"/><text:bookmark-start text:name="vzorkovani"/>Vzorkování<text:bookmark-end text:name="__RefHeading___vzorkovani_3"/><text:bookmark-end text:name="vzorkovani"/></text:h>
      <text:p text:style-name="Text_20_body">Při převodu z analogového signálu do digitálního se signál nejprve vzorkuje (stanovení jeho velikosti v určitých časových intervalech). Tímto snížíme kvalitu signálu, protože analogový signál se dá donekonečna zvětšovat. Jedná se tedy o ztrátový proces. Čím jemnější vzorkování zvolíme, tím bude digitální signál kvalitnější a přesnější, ale logicky bude obsahovat více dat, což zvětší jeho konečnou velikost.</text:p>
      <text:p text:style-name="Text_20_body">Zvolená frekvence vzorkování se udává v Hz.</text:p>
      <text:h text:style-name="Heading_20_3" text:outline-level="3"><text:bookmark-start text:name="__RefHeading___priklad.vzorkovani.signalu_4"/><text:bookmark-start text:name="priklad.vzorkovani.signalu"/>Příklad vzorkování signálu<text:bookmark-end text:name="__RefHeading___priklad.vzorkovani.signalu_4"/><text:bookmark-end text:name="priklad.vzorkovani.signalu"/></text:h>
      <text:p text:style-name="Text_20_body"><draw:frame draw:style-name="media" draw:name="0" text:anchor-type="as-char" draw:z-index="0" svg:width="17.118541666667cm" style:rel-width="100%" svg:height="12.197291666667cm" style:rel-height="scale"><draw:image xlink:href="Pictures/a309df2d9e98f0b41ba27f6fe90b5a58.png" xlink:type="simple" xlink:show="embed" xlink:actuate="onLoad"/></draw:frame></text:p>
      <text:p text:style-name="Text_20_body"><text:span text:style-name="Emphasis">Zdroj: <text:a xlink:type="simple" xlink:href="http://www.mp3s.asp2.cz/1-1.html" text:style-name="Internet_20_link" text:visited-style-name="Visited_20_Internet_20_Link">http://www.mp3s.asp2.cz/1-1.html</text:a></text:span></text:p>
      <text:p text:style-name="Text_20_body">Červené tečky jsou jednotlivé vzorky, které byly pořízený ve stejných intervalech.</text:p>
      <text:h text:style-name="Heading_20_2" text:outline-level="2"><text:bookmark-start text:name="__RefHeading___kvantovani_5"/><text:bookmark-start text:name="kvantovani"/>Kvantování<text:bookmark-end text:name="__RefHeading___kvantovani_5"/><text:bookmark-end text:name="kvantovani"/></text:h>
      <text:p text:style-name="Text_20_body">Dalším krokem při převodu analogového signálu na digitální je kvantování. Během tohoto procesu převedeme jednotlivé hodnoty získané během vzorkování na celá čísla (definované úrovně). Opět snižujeme kvalitu výsledného signálu, takže se jedná rovněž o ztrátový proces.</text:p>
      <text:p text:style-name="Text_20_body">Zvolená bitová hloubka kvantování se udává v bitech.</text:p>
      <text:h text:style-name="Heading_20_3" text:outline-level="3"><text:bookmark-start text:name="__RefHeading___priklad.vzorkovani.signalu_6"/><text:bookmark-start text:name="priklad.vzorkovani.signalu1"/>Příklad vzorkování signálu<text:bookmark-end text:name="__RefHeading___priklad.vzorkovani.signalu_6"/><text:bookmark-end text:name="priklad.vzorkovani.signalu1"/></text:h>
      <text:p text:style-name="Text_20_body"><draw:frame draw:style-name="media" draw:name="1" text:anchor-type="as-char" draw:z-index="1" svg:width="17.727083333333cm" style:rel-width="100%" svg:height="12.805833333333cm" style:rel-height="scale"><draw:image xlink:href="Pictures/13ede674b45972a361b413b9e07a6b4d.png" xlink:type="simple" xlink:show="embed" xlink:actuate="onLoad"/></draw:frame></text:p>
      <text:p text:style-name="Text_20_body"><text:span text:style-name="Emphasis">Zdroj: <text:a xlink:type="simple" xlink:href="http://www.mp3s.asp2.cz/1-1.html" text:style-name="Internet_20_link" text:visited-style-name="Visited_20_Internet_20_Link">http://www.mp3s.asp2.cz/1-1.html</text:a></text:span></text:p>
      <text:p text:style-name="Text_20_body">Zelené tečky jsou výsledné hodnoty získané během kvantování.</text:p>
      <text:h text:style-name="Heading_20_2" text:outline-level="2"><text:bookmark-start text:name="__RefHeading___adc.a.dac_7"/><text:bookmark-start text:name="adc.a.dac"/>ADC a DAC<text:bookmark-end text:name="__RefHeading___adc.a.dac_7"/><text:bookmark-end text:name="adc.a.dac"/></text:h>
      <text:p text:style-name="Text_20_body">ADC, neboli analog-to-digital converter je zařízení, které převádí analogový signál na signál digitální. DAC (digital-to-analog converter je pak jeho opakem). Oba se nachází například na zvukové kartě v počítači, kde umožňují komunikaci karty s analogovými zvukovými periferiemi.</text:p>
      <text:h text:style-name="Heading_20_2" text:outline-level="2"><text:bookmark-start text:name="__RefHeading___standardni.hodnoty_8"/><text:bookmark-start text:name="standardni.hodnoty"/>Standardní hodnoty<text:bookmark-end text:name="__RefHeading___standardni.hodnoty_8"/><text:bookmark-end text:name="standardni.hodnoty"/></text:h>
      <text:h text:style-name="Heading_20_3" text:outline-level="3"><text:bookmark-start text:name="__RefHeading___vzorkovaci.frekvence_9"/><text:bookmark-start text:name="vzorkovaci.frekvence"/>Vzorkovací frekvence<text:bookmark-end text:name="__RefHeading___vzorkovaci.frekvence_9"/><text:bookmark-end text:name="vzorkovaci.frekvence"/></text:h>
      <table:table table:style-name="Table">
        <table:table-column/>
        <table:table-column/>
        <table:table-column/>
        <table:table-row>
          <table:table-cell office:value-type="string" table:style-name="tableheader">
            <text:p text:style-name="Table_20_Heading"> Frekvence </text:p>
          </table:table-cell>
          <table:table-cell office:value-type="string" table:style-name="tableheader">
            <text:p text:style-name="Table_20_Heading"> Bitová hloubka </text:p>
          </table:table-cell>
          <table:table-cell office:value-type="string" table:style-name="tableheader">
            <text:p text:style-name="Table_20_Heading"> Použití </text:p>
          </table:table-cell>
        </table:table-row>
        <table:table-row>
          <table:table-cell office:value-type="string" table:style-name="tablecell">
            <text:p text:style-name="tablealignleft"> 44100 Hz </text:p>
          </table:table-cell>
          <table:table-cell office:value-type="string" table:style-name="tablecell">
            <text:p text:style-name="tablealignleft"> 16 bitů </text:p>
          </table:table-cell>
          <table:table-cell office:value-type="string" table:style-name="tablecell">
            <text:p text:style-name="tablealignleft"> Audio CD </text:p>
          </table:table-cell>
        </table:table-row>
        <table:table-row>
          <table:table-cell office:value-type="string" table:style-name="tablecell">
            <text:p text:style-name="tablealignleft"> 48000 Hz </text:p>
          </table:table-cell>
          <table:table-cell office:value-type="string" table:style-name="tablecell">
            <text:p text:style-name="tablealignleft"> 16/24 bitů </text:p>
          </table:table-cell>
          <table:table-cell office:value-type="string" table:style-name="tablecell">
            <text:p text:style-name="tablealignleft"> Zvuk u klasického videa (DVD, filmy, digitální televize) </text:p>
          </table:table-cell>
        </table:table-row>
        <table:table-row>
          <table:table-cell office:value-type="string" table:style-name="tablecell">
            <text:p text:style-name="tablealignleft"> 96000 Hz </text:p>
          </table:table-cell>
          <table:table-cell office:value-type="string" table:style-name="tablecell">
            <text:p text:style-name="tablealignleft"> 24 bitů </text:p>
          </table:table-cell>
          <table:table-cell office:value-type="string" table:style-name="tablecell">
            <text:p text:style-name="tablealignleft"> Zvuk u kvalitnějšího videa (HD DVD, Blue-ray Disc) a kvalitního audia </text:p>
          </table:table-cell>
        </table:table-row>
        <table:table-row>
          <table:table-cell office:value-type="string" table:style-name="tablecell">
            <text:p text:style-name="tablealignleft"> 192000 Hz </text:p>
          </table:table-cell>
          <table:table-cell office:value-type="string" table:style-name="tablecell">
            <text:p text:style-name="tablealignleft"> 24 bitů </text:p>
          </table:table-cell>
          <table:table-cell office:value-type="string" table:style-name="tablecell">
            <text:p text:style-name="tablealignleft"> Zvuk u kvalitnějšího videa (HD DVD, Blue-ray Disc) a HD audia </text:p>
          </table:table-cell>
        </table:table-row>
      </table:table>
      <text:h text:style-name="Heading_20_2" text:outline-level="2"><text:bookmark-start text:name="__RefHeading___shannonuv-nyquistuv-kotelnikovuv.teorem_10"/><text:bookmark-start text:name="shannonuv-nyquistuv-kotelnikovuv.teorem"/>Shannonův-Nyquistův-Kotělnikovův teorém<text:bookmark-end text:name="__RefHeading___shannonuv-nyquistuv-kotelnikovuv.teorem_10"/><text:bookmark-end text:name="shannonuv-nyquistuv-kotelnikovuv.teorem"/></text:h>
      <text:p text:style-name="Text_20_body"><text:span text:style-name="Emphasis">„Přesná rekonstrukce spojitého, frekvenčně omezeného signálu z jeho vzorků je možná tehdy, pokud byla vzorkovací frekvence vyšší než dvojnásobek nejvyšší harmonické složky vzorkovaného signálu.“</text:span></text:p>
      <text:p text:style-name="Text_20_body">Vzorkovací frekvence se tedy v praxi volí dvakrát větší plus malá rezerva než je maximální požadovaná frekvence. U klasického audio CD je to 44100 Hz, protože průměrné lidské ucho slyší maximálně do cca 20000 Hz.</text:p>
      <text:p text:style-name="Text_20_body">Pokud se použije nižší frekvence, může dojít k tzv. aliasingu, kdy rekonstruovaný signál je výrazně odlišný od původního vzorkovaného signál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27:10</meta:creation-date>
    <dc:creator>Generated</dc:creator>
    <dc:date>2026-09-05T07::27:10</dc:date>
    <dc:language>en-US</dc:language>
    <meta:editing-cycles>1</meta:editing-cycles>
    <meta:editing-duration>PT0S</meta:editing-duration>
    <dc:title>informatika:maturita:25a</dc:title>
  </office:meta>
</office:document-meta>
</file>