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rmatika:maturita:24a"/><text:bookmark-start text:name="__RefHeading___video_1"/><text:bookmark-start text:name="video"/>Video<text:bookmark-end text:name="__RefHeading___video_1"/><text:bookmark-end text:name="video"/></text:h>
      <text:p text:style-name="Text_20_body">Videosoubory jsou často označovány jako multimédia, protože kromě obrazu obsahují také zvuk. Nejdůležitější parametry u multimediálních soborů je rozlišení obrazu, barvy, počet snímků za sekundu (také zda-li jsou prokládané, či ne), u zvuku je to počet zvukových stop, počet zvukových kanálů. To vše je většinou zakódováno v jediném souboru.</text:p>
      <text:h text:style-name="Heading_20_3" text:outline-level="3"><text:bookmark-start text:name="__RefHeading___nazvoslovi_2"/><text:bookmark-start text:name="nazvoslovi"/>Názvosloví<text:bookmark-end text:name="__RefHeading___nazvoslovi_2"/><text:bookmark-end text:name="nazvoslovi"/></text:h>
      <text:p text:style-name="Text_20_body">U multimédii se často mluví o kodeku, formátu, či kontejneru a často se tyto pojmy vzájemně zaměňují.</text:p>
      <text:h text:style-name="Heading_20_4" text:outline-level="4"><text:bookmark-start text:name="__RefHeading___kodek_3"/><text:bookmark-start text:name="kodek"/>Kodek<text:bookmark-end text:name="__RefHeading___kodek_3"/><text:bookmark-end text:name="kodek"/></text:h>
      <text:p text:style-name="Text_20_body">Složenina ze slov Kodér a Dekodér
Kodek (může být i hardwarový, ale nejčastěji se jedná o program) slouží k zakódování datového toku (buď za účelem zjednodušení přenosu - komprese - právě například u programů pro střih videa, nebo za účelem zvýšení bezpečnosti - šifrování, častěji se kodek používá k dekompilaci - k přehrání zakódovaných souborů. Kodek musí umět oboje, jak kompilaci, tak i dekompilaci. Pokud se jako kodek označen pouze dekodér, jedná se o chybu - např. přehrávače neobsahují kodeky, stačí jim pouze dekompilovat, aby mohly video soubory přehrávat. To samé platí naopak u některých programů pro střih. </text:p>
      <text:h text:style-name="Heading_20_4" text:outline-level="4"><text:bookmark-start text:name="__RefHeading___format_4"/><text:bookmark-start text:name="format"/>Formát<text:bookmark-end text:name="__RefHeading___format_4"/><text:bookmark-end text:name="format"/></text:h>
      <text:p text:style-name="Text_20_body">Formát audia/videa je daný svojí specifikací, ta může, i nemusí být veřejně dostupná. S tou také dále pracují kodeky. Např. formát audio MP3 využívá kodek LAME (a další).
Ke zmatení přispívá také fakt, že někdy je formát a název kodeku shodný (jako například u WMV).</text:p>
      <text:p text:style-name="Text_20_body">Více kodeků může používat stejný formát, to znamená, že jsou vzájemně kompatibilní (např. DivX a Xvid používají oba video formát MPEG4, tím pádem video kompilované v DivX lze přehrát v Xvid a naopak)</text:p>
      <text:h text:style-name="Heading_20_4" text:outline-level="4"><text:bookmark-start text:name="__RefHeading___kontejner_5"/><text:bookmark-start text:name="kontejner"/>Kontejner<text:bookmark-end text:name="__RefHeading___kontejner_5"/><text:bookmark-end text:name="kontejner"/></text:h>
      <text:p text:style-name="Text_20_body">Další důležitý termín, jedná se o označení pouze obálky obsahující více druhů dat (více stop, streamů), kotejnery tedy umožňují do jednoho souboru uložit více zvukových stop, titulky apod. Jedná se např. o AVI, VOB nebo MKV</text:p>
      <text:h text:style-name="Heading_20_3" text:outline-level="3"><text:bookmark-start text:name="__RefHeading___programy_6"/><text:bookmark-start text:name="programy"/>Programy<text:bookmark-end text:name="__RefHeading___programy_6"/><text:bookmark-end text:name="programy"/></text:h>
      <text:h text:style-name="Heading_20_4" text:outline-level="4"><text:bookmark-start text:name="__RefHeading___pro.prehravani_7"/><text:bookmark-start text:name="pro.prehravani"/>Pro přehrávání<text:bookmark-end text:name="__RefHeading___pro.prehravani_7"/><text:bookmark-end text:name="pro.prehravani"/></text:h>
      <text:p text:style-name="Text_20_body">Windows Media Player, VLC Media player (licence GNU/GPL)</text:p>
      <text:h text:style-name="Heading_20_4" text:outline-level="4"><text:bookmark-start text:name="__RefHeading___pro.strih_8"/><text:bookmark-start text:name="pro.strih"/>Pro střih<text:bookmark-end text:name="__RefHeading___pro.strih_8"/><text:bookmark-end text:name="pro.strih"/></text:h>
      <text:p text:style-name="Text_20_body">Windows Movie Maker, Sony Vegas, Adobe Premie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8:27</meta:creation-date>
    <dc:creator>Generated</dc:creator>
    <dc:date>2026-09-05T07::18:27</dc:date>
    <dc:language>en-US</dc:language>
    <meta:editing-cycles>1</meta:editing-cycles>
    <meta:editing-duration>PT0S</meta:editing-duration>
    <dc:title>informatika:maturita:24a</dc:title>
  </office:meta>
</office:document-meta>
</file>