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informatika:maturita:22a"/>&lt;html&gt;</text:p>
      <text:p text:style-name="Text_20_body">&lt;script&gt;
function test() {</text:p>
      <text:p text:style-name="Preformatted_20_Text"><text:s text:c="2"/>var x = [1, 5, 6, 7, 8];</text:p>
      <text:p text:style-name="Preformatted_20_Text"><text:s text:c="2"/>bubbleSort(x);</text:p>
      <text:p text:style-name="Text_20_body">}</text:p>
      <text:p text:style-name="Text_20_body">function bubbleSort(array) {</text:p>
      <text:p text:style-name="Preformatted_20_Text"><text:s text:c="2"/>var step = 0;<text:line-break/><text:s text:c="2"/>for (var i = 0; i &lt; array.length - 1; i++) {<text:line-break/><text:s text:c="6"/>for (var j = 0; j &lt; array.length - 1 - i; j++) {<text:line-break/><text:s text:c="10"/>printStep(array, step++);<text:line-break/><text:s text:c="10"/>if (array[j] &lt; array[j + 1]) {<text:line-break/><text:s text:c="14"/>var tmp = array[j];<text:line-break/><text:s text:c="14"/>array[j] = array[j + 1];<text:line-break/><text:s text:c="14"/>array[j + 1] = tmp;<text:line-break/><text:s text:c="10"/>}<text:line-break/><text:s text:c="6"/>}<text:line-break/><text:s text:c="2"/>}</text:p>
      <text:p text:style-name="Text_20_body">}</text:p>
      <text:p text:style-name="Text_20_body">function printStep(array, step) {</text:p>
      <text:p text:style-name="Preformatted_20_Text"><text:s text:c="2"/>var container = document.getElementById("container");<text:line-break/><text:s text:c="2"/>container.innerHTML += "Step " + step + ": "<text:line-break/><text:s text:c="2"/>for (var index = 0; index &lt; array.length; index++) {<text:line-break/><text:s text:c="6"/>container.innerHTML += array[index] + " ";<text:line-break/><text:s text:c="2"/>}<text:line-break/><text:s text:c="2"/>container.innerHTML += "&lt;br /&gt;";</text:p>
      <text:p text:style-name="Text_20_body">}</text:p>
      <text:p text:style-name="Text_20_body">&lt;/script&gt; </text:p>
      <text:p text:style-name="Preformatted_20_Text"><text:s text:c="2"/>&lt;h1&gt;Bublesort Walkthrough&lt;/h1&gt;</text:p>
      <text:p text:style-name="Preformatted_20_Text"><text:s text:c="2"/>&lt;div id="container"&gt;<text:line-break/><text:s text:c="6"/></text:p>
      <text:p text:style-name="Preformatted_20_Text"><text:s text:c="2"/>&lt;/div&gt;<text:line-break/><text:s text:c="2"/>&lt;script src="bubblesort.js"&gt;&lt;/script&gt;</text:p>
      <text:p text:style-name="Preformatted_20_Text"><text:s text:c="2"/>&lt;button onclick="test()"&gt;Test me!&lt;/button&gt;</text:p>
      <text:p text:style-name="Text_20_body">&lt;/html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7::09:21</meta:creation-date>
    <dc:creator>Generated</dc:creator>
    <dc:date>2026-09-05T07::09:21</dc:date>
    <dc:language>en-US</dc:language>
    <meta:editing-cycles>1</meta:editing-cycles>
    <meta:editing-duration>PT0S</meta:editing-duration>
    <dc:title>informatika:maturita:22a</dc:title>
  </office:meta>
</office:document-meta>
</file>