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7fd11ddfbb7ef7a13729a1c7197449.png"/>
  <manifest:file-entry manifest:media-type="image/png" manifest:full-path="Pictures/0b0b5f3e71402c47974c9a11c68f36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21a"/><text:bookmark-start text:name="__RefHeading___fronta.a.zasobnik_1"/><text:bookmark-start text:name="fronta.a.zasobnik"/>Fronta a zásobník<text:bookmark-end text:name="__RefHeading___fronta.a.zasobnik_1"/><text:bookmark-end text:name="fronta.a.zasobnik"/></text:h>
      <text:p text:style-name="Text_20_body">Fronta i zásobník jsou 2 principiálně velmi podobné způsoby dočasného uložení dat v rámci programu. Používají se v případech, kdy je třeba postupně projít všechny prvky dat, a to právě jednou.</text:p>
      <text:h text:style-name="Heading_20_2" text:outline-level="2"><text:bookmark-start text:name="__RefHeading___zakladni.funkce_2"/><text:bookmark-start text:name="zakladni.funkce"/>Základní funkce<text:bookmark-end text:name="__RefHeading___zakladni.funkce_2"/><text:bookmark-end text:name="zakladni.funkce"/></text:h>
      <text:list text:style-name="List_20_1" text:continue-numbering="false">
        <text:list-item>
          <text:p text:style-name="List_20_1_Content_First"> <text:span text:style-name="Strong_20_Emphasis">push(objekt)</text:span> – vkládá nová data do řady</text:p>
        </text:list-item>
        <text:list-item>
          <text:p text:style-name="List_20_1_Content_Last"> <text:span text:style-name="Strong_20_Emphasis">pop()</text:span> nebo také <text:span text:style-name="Strong_20_Emphasis">pull()</text:span> – získá data, která jsou právě na řadě</text:p>
        </text:list-item>
      </text:list>
      <text:h text:style-name="Heading_20_2" text:outline-level="2"><text:bookmark-start text:name="__RefHeading___fronta.queue_3"/><text:bookmark-start text:name="fronta.queue"/>Fronta (queue)<text:bookmark-end text:name="__RefHeading___fronta.queue_3"/><text:bookmark-end text:name="fronta.queue"/></text:h>
      <text:p text:style-name="Text_20_body">Funguje na principu <text:span text:style-name="Strong_20_Emphasis">FIFO</text:span> (first in first out), to znamená, že si frontu můžeme představit třeba jako frontu na úřadu práce. Lidé (data) se řadí po příchodu do fronty a ve stejném pořadí se i dostanou na řadu (data jsou tedy dříve vrácena).</text:p>
      <text:h text:style-name="Heading_20_3" text:outline-level="3"><text:bookmark-start text:name="__RefHeading___metody.implementace_4"/><text:bookmark-start text:name="metody.implementace"/>Metody Implementace<text:bookmark-end text:name="__RefHeading___metody.implementace_4"/><text:bookmark-end text:name="metody.implementace"/></text:h>
      <text:h text:style-name="Heading_20_4" text:outline-level="4"><text:bookmark-start text:name="__RefHeading___pomoci.statickeho.pole_5"/><text:bookmark-start text:name="pomoci.statickeho.pole"/>Pomocí statického pole<text:bookmark-end text:name="__RefHeading___pomoci.statickeho.pole_5"/><text:bookmark-end text:name="pomoci.statickeho.pole"/></text:h>
      <text:p text:style-name="Text_20_body">Řešení pomocí statického pole funguje tak, že si vytvoříme danou frontu jako <text:span text:style-name="Strong_20_Emphasis">pole</text:span>. V rámci funkce push(objekt) pak postupně dáváme data do pole a ve funkci pop() vždy vezmeme první položku a všechny zbylé posuneme o jedno místo dopředu.</text:p>
      <text:p text:style-name="Text_20_body">Nevýhodou tohoto způsobu implementace je, že jsme <text:span text:style-name="Strong_20_Emphasis">omezeni velikostí</text:span> námi vytvořeného pole. Výhodou zase naopak je, že za všech okolností <text:span text:style-name="Strong_20_Emphasis">víme, kolik máme na data místa</text:span>.</text:p>
      <text:h text:style-name="Heading_20_4" text:outline-level="4"><text:bookmark-start text:name="__RefHeading___pomoci.ukazatelu_6"/><text:bookmark-start text:name="pomoci.ukazatelu"/>Pomocí ukazatelů<text:bookmark-end text:name="__RefHeading___pomoci.ukazatelu_6"/><text:bookmark-end text:name="pomoci.ukazatelu"/></text:h>
      <text:p text:style-name="Text_20_body">Metodu řešení pomocí <text:span text:style-name="Strong_20_Emphasis">ukazatelů</text:span> můžeme vidět na níže uvedeném diagramu. Výhoda tohoto řešení je zároveň i jeho nevýhodou – jsme už sice schopni přidávat do fronty příspěvky až do konce paměti, zároveň ale (při špatné implementaci) může dojít k <text:span text:style-name="Strong_20_Emphasis">přehlcení nebo až přetečení paměti</text:span>, což může vést k nestabilitě systému.</text:p>
      <text:p text:style-name="Text_20_body"><draw:frame draw:style-name="media" draw:name="0" text:anchor-type="as-char" draw:z-index="0" svg:width="19.182291666667cm" style:rel-width="100%" svg:height="13.943541666667cm" style:rel-height="scale"><draw:image xlink:href="Pictures/427fd11ddfbb7ef7a13729a1c7197449.png" xlink:type="simple" xlink:show="embed" xlink:actuate="onLoad"/></draw:frame></text:p>
      <text:h text:style-name="Heading_20_2" text:outline-level="2"><text:bookmark-start text:name="__RefHeading___zasobnik.stack_7"/><text:bookmark-start text:name="zasobnik.stack"/>Zásobník (stack)<text:bookmark-end text:name="__RefHeading___zasobnik.stack_7"/><text:bookmark-end text:name="zasobnik.stack"/></text:h>
      <text:p text:style-name="Text_20_body">Funguje na principu <text:span text:style-name="Strong_20_Emphasis">LIFO</text:span> (last in first out), to znamená, že funguje stejně <text:span text:style-name="Strong_20_Emphasis">jako zásobník v samopalu</text:span>. Při nabíjení samopalu (vkládání dat) skládáme vždy náboje na spodek zásobníku a vršíme je na sebe, při výstřelu (výběru dat) se náboje berou svrchu – poslední vložený je tedy vystřelen jako první.</text:p>
      <text:h text:style-name="Heading_20_3" text:outline-level="3"><text:bookmark-start text:name="__RefHeading___metody.implementace_8"/><text:bookmark-start text:name="metody.implementace1"/>Metody Implementace<text:bookmark-end text:name="__RefHeading___metody.implementace_8"/><text:bookmark-end text:name="metody.implementace1"/></text:h>
      <text:h text:style-name="Heading_20_4" text:outline-level="4"><text:bookmark-start text:name="__RefHeading___pomoci.statickeho.pole_9"/><text:bookmark-start text:name="pomoci.statickeho.pole1"/>Pomocí statického pole<text:bookmark-end text:name="__RefHeading___pomoci.statickeho.pole_9"/><text:bookmark-end text:name="pomoci.statickeho.pole1"/></text:h>
      <text:p text:style-name="Text_20_body">Řešení zásobníku pomocí statického pole je stejné jako u <text:span text:style-name="Strong_20_Emphasis">fronty</text:span>, jediný rozdíl je v tom, že si v další proměnné musíme držet index posledních vložených dat a při zavolání funkce pop() vezmeme data z indexu posledních vložených data a index snížíme o jedna.</text:p>
      <text:p text:style-name="Text_20_body">Výhody a nevýhody jsou stejné jako u fronty.</text:p>
      <text:h text:style-name="Heading_20_4" text:outline-level="4"><text:bookmark-start text:name="__RefHeading___pomoci.ukazatelu_10"/><text:bookmark-start text:name="pomoci.ukazatelu1"/>Pomocí ukazatelů<text:bookmark-end text:name="__RefHeading___pomoci.ukazatelu_10"/><text:bookmark-end text:name="pomoci.ukazatelu1"/></text:h>
      <text:p text:style-name="Text_20_body">Řešení pomocí ukazatelů je také podobné jako u <text:span text:style-name="Strong_20_Emphasis">fronty</text:span> (viz diagram níže).</text:p>
      <text:p text:style-name="Text_20_body">Výhody a nevýhodu jsou opět naprosto stejné jako u fronty.</text:p>
      <text:p text:style-name="Text_20_body"><draw:frame draw:style-name="media" draw:name="1" text:anchor-type="as-char" draw:z-index="1" svg:width="19.182291666667cm" style:rel-width="100%" svg:height="13.943541666667cm" style:rel-height="scale"><draw:image xlink:href="Pictures/0b0b5f3e71402c47974c9a11c68f36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7:17</meta:creation-date>
    <dc:creator>Generated</dc:creator>
    <dc:date>2026-09-05T07::27:17</dc:date>
    <dc:language>en-US</dc:language>
    <meta:editing-cycles>1</meta:editing-cycles>
    <meta:editing-duration>PT0S</meta:editing-duration>
    <dc:title>informatika:maturita:21a</dc:title>
  </office:meta>
</office:document-meta>
</file>