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1a"/><text:bookmark-start text:name="__RefHeading___historie.vt_1"/><text:bookmark-start text:name="historie.vt"/>Historie VT<text:bookmark-end text:name="__RefHeading___historie.vt_1"/><text:bookmark-end text:name="historie.vt"/></text:h>
      <text:h text:style-name="Heading_20_2" text:outline-level="2"><text:bookmark-start text:name="__RefHeading___rozdeleni.generaci.pocitacu_2"/><text:bookmark-start text:name="rozdeleni.generaci.pocitacu"/>Rozdělení generací počítačů<text:bookmark-end text:name="__RefHeading___rozdeleni.generaci.pocitacu_2"/><text:bookmark-end text:name="rozdeleni.generaci.pocitacu"/></text:h>
      <text:p text:style-name="Text_20_body">S první myšlenkou programovatelného PC přišel angličan Charles Babbage, který již v roce 1822 přišel s projektem Diferenčního stroje. Stroj se mu ale kvůli nedostatečnému financování nepodařilo dokončit…</text:p>
      <text:p text:style-name="Text_20_body">Projekt jménem vynalézání PC byl následně 110 let skryt temnými pavučinami nezájmu… až do 40. let 20. století.</text:p>
      <text:h text:style-name="Heading_20_3" text:outline-level="3"><text:bookmark-start text:name="__RefHeading___nulta.generace.-.rele_3"/><text:bookmark-start text:name="nulta.generace.-.rele"/>Nultá generace - RELÉ<text:bookmark-end text:name="__RefHeading___nulta.generace.-.rele_3"/><text:bookmark-end text:name="nulta.generace.-.rele"/></text:h>
      <text:p text:style-name="Text_20_body">Počítače s <text:span text:style-name="Strong_20_Emphasis">reléovými</text:span> obvody. Vývoj započal v Německu, kde inženýr Konrád Zuse sestrojil první fungující počítací stroj - Z1. Ve vývoji pokračoval a zanedlouho vytvořil počítač Z2 a následně ještě dokonalejší stroj - Z3. Srdce Z3 tvořilo 2600 elektromagnetických relé a tento stroj byl mimo jiné použit pro výpočty spojené s vývojem a určováním trajektorie známých neměckých balistických raket V2, používaných na ostřelování Velké Británie (především Londýna) a Belgie (Antwerp).
O pár let později začal vývoj počítačů také v USA.  V roce 1943 uvedl Howard Aiken z harwardské univerzity do provozu svůj reléový počítač Harvard Mark 1 sestrojený za podpory firmy IBM. Tento počítač byl pravděpodobně použit k výpočtům první atomové bomby. Ve vývoji se pokračovalo a zanedlouho spatřil světlo světa i Harvard Mark 2.</text:p>
      <text:h text:style-name="Heading_20_3" text:outline-level="3"><text:bookmark-start text:name="__RefHeading___prvni.generace.-.elektronky_4"/><text:bookmark-start text:name="prvni.generace.-.elektronky"/>První generace - Elektronky<text:bookmark-end text:name="__RefHeading___prvni.generace.-.elektronky_4"/><text:bookmark-end text:name="prvni.generace.-.elektronky"/></text:h>
      <text:p text:style-name="Text_20_body">Vynález elektronky umožnil náhradu mechanických, pomalých a nespolehlivých relé. Nové počítače s elektronkovými obvody dokázaly provést 100-1000 operací za sekundu.</text:p>
      <text:p text:style-name="Text_20_body">Prvním takovýmto PC se stal roku 1944 ENIAC (z angl. Electronic Numerical Integrator And Computer). Jen tak pro zajímavost: skládal se z 18 000 elektronek, 10 000 kondenzátorů, 7000 odporů, 1300 relé), byl chlazen dvěma leteckými motory, zabíral plochu asi 150m2 a vážil okolo 40 tun.
O rok později uvedl do provozu John von Neumann do provozu počítač MANIAC (z angl. Mathematical Analyser Numerical Iintegrator And Computer). Tento počítač byl mimo jiné použit k vývoji vodíkové bomby. První sériovým počítačem byl v roce 1951 elektronkový Univac firmy Remington.</text:p>
      <text:p text:style-name="Text_20_body">(John von Neumann později vytvořil koncepci architektury digitálního počítače, kterou více méně používáme dodnes. Sestává z hlavních komponent:  procesor, řadič, operační paměť, vstupní a výstupní zařízení.)</text:p>
      <text:p text:style-name="Text_20_body">Ani elektronky se ale neudržely na výpočetním výsluní dlouho… Byly nahrazeny lepší technologií - tranzistory. (Ale jejich ctěné místo ve zvukových zesilovačích - především v kytarových hlavách, jim zůstalo, protože mají mnohem zajímavější zesilovací vlastnosti než tranzistory).</text:p>
      <text:h text:style-name="Heading_20_3" text:outline-level="3"><text:bookmark-start text:name="__RefHeading___druha.generace.-.tranzistory_5"/><text:bookmark-start text:name="druha.generace.-.tranzistory"/>Druhá generace - Tranzistory<text:bookmark-end text:name="__RefHeading___druha.generace.-.tranzistory_5"/><text:bookmark-end text:name="druha.generace.-.tranzistory"/></text:h>
      <text:p text:style-name="Text_20_body">Díky použití tranzistorů došlo ke zmenšení rozměrů celého počítače, zvýšení jeho rychlosti a spolehlivosti a snížení energetických nároků počítače.
Typickými modely druhé generace byly počítače IBM 1401, IBM 7090, ZUSE 23 nebo sovětský MINSK 22. V Československu byl prvním tranzistorovým počítačem EPOS 2.</text:p>
      <text:p text:style-name="Text_20_body">Počítače druhé generace nalezly uplatnění při hromadném zpracování dat, vědeckotechnických výpočtech a při řízení technologických procesů.</text:p>
      <text:h text:style-name="Heading_20_3" text:outline-level="3"><text:bookmark-start text:name="__RefHeading___treti.generace_6"/><text:bookmark-start text:name="treti.generace"/>Třetí generace<text:bookmark-end text:name="__RefHeading___treti.generace_6"/><text:bookmark-end text:name="treti.generace"/></text:h>
      <text:p text:style-name="Text_20_body">Samostatné tranzistory byly zanedlouho nahrazeny <text:span text:style-name="Strong_20_Emphasis">integrovanými obvody</text:span>(čip s velkým množstvím menších tranzistorů). Došlo k dalšímu nárůstu výkonu za současného snížení spotřeby a velikosti. Počítače se začaly více hodnotit jako celek hardware+sofware a byly dostupnější a užitečnější pro stále větší část populace.
Typickými představiteli byly velmi úspěšné počítačové řady IBM 360 nebo Siemens 4004.</text:p>
      <text:h text:style-name="Heading_20_3" text:outline-level="3"><text:bookmark-start text:name="__RefHeading___ctvrta.generace_7"/><text:bookmark-start text:name="ctvrta.generace"/>Čtvrtá generace<text:bookmark-end text:name="__RefHeading___ctvrta.generace_7"/><text:bookmark-end text:name="ctvrta.generace"/></text:h>
      <text:p text:style-name="Text_20_body">Počítače založené na vysoce integrovaných obvodech - mikroprocesorech - dochází k neustálému zmenšívání tranzistorů/větší integraci. Samozřejmě také větší kapacita paměti, atd. Sem patří i dnešní P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8:55</meta:creation-date>
    <dc:creator>Generated</dc:creator>
    <dc:date>2026-09-05T07::08:55</dc:date>
    <dc:language>en-US</dc:language>
    <meta:editing-cycles>1</meta:editing-cycles>
    <meta:editing-duration>PT0S</meta:editing-duration>
    <dc:title>informatika:maturita:1a</dc:title>
  </office:meta>
</office:document-meta>
</file>