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informatika:maturita:19a"/>Ještě není dokončeno</text:p></table:table-cell></table:table-row></table:table></draw:text-box></draw:frame></text:p>
      <text:h text:style-name="Heading_20_1" text:outline-level="1"><text:bookmark-start text:name="__RefHeading___principy.objektove.orientovaneho.programovani_1"/><text:bookmark-start text:name="principy.objektove.orientovaneho.programovani"/>Principy objektově orientovaného programování<text:bookmark-end text:name="__RefHeading___principy.objektove.orientovaneho.programovani_1"/><text:bookmark-end text:name="principy.objektove.orientovaneho.programovani"/></text:h>
      <text:h text:style-name="Heading_20_2" text:outline-level="2"><text:bookmark-start text:name="__RefHeading___zakladni.jednotky.oop_2"/><text:bookmark-start text:name="zakladni.jednotky.oop"/>základní jednotky OOP:<text:bookmark-end text:name="__RefHeading___zakladni.jednotky.oop_2"/><text:bookmark-end text:name="zakladni.jednotky.oop"/></text:h>
      <text:h text:style-name="Heading_20_3" text:outline-level="3"><text:bookmark-start text:name="__RefHeading___trida_3"/><text:bookmark-start text:name="trida"/>Třída<text:bookmark-end text:name="__RefHeading___trida_3"/><text:bookmark-end text:name="trida"/></text:h>
      <text:p text:style-name="Text_20_body">vzor definován uživatelem, který může obsahovat metody i proměnné (např. třída clovek, obsahující proměnné, např: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class Clovek{</text:p><text:p text:style-name="Text_20_body">string jmeno;</text:p><text:p text:style-name="Text_20_body">int vek;}</text:p></table:table-cell></table:table-row></table:table></draw:text-box></draw:frame></text:p>
      <text:p text:style-name="Text_20_body">a metody, např: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dychej(){…};</text:p><text:p text:style-name="Text_20_body">rekni(string co){…};</text:p><text:p text:style-name="Text_20_body">}</text:p></table:table-cell></table:table-row></table:table></draw:text-box></draw:frame></text:p>
      <text:h text:style-name="Heading_20_3" text:outline-level="3"><text:bookmark-start text:name="__RefHeading___objekt_4"/><text:bookmark-start text:name="objekt"/>Objekt<text:bookmark-end text:name="__RefHeading___objekt_4"/><text:bookmark-end text:name="objekt"/></text:h>
      <text:p text:style-name="Text_20_body">instance třídy, vzájemně se liší svými vlastnostmi(atributy) a mají stejné metody jako třída</text:p>
      <text:p text:style-name="Text_20_body">např .</text:p>
      <text:p text:style-name="Text_20_body"><draw:frame draw:style-name="PluginODTAutoStyle_Frame_1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clovek kaja{</text:p><text:p text:style-name="Text_20_body">jmeno = „Karel Novak“;</text:p><text:p text:style-name="Text_20_body">vek = 55;
}</text:p></table:table-cell></table:table-row></table:table></draw:text-box></draw:frame></text:p>
      <text:p text:style-name="Text_20_body">a můžeme použít metodu</text:p>
      <text:p text:style-name="Text_20_body"><draw:frame draw:style-name="PluginODTAutoStyle_Frame_17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kaja.rekni(„Mam hlad“);</text:p><text:p text:style-name="Text_20_body">kaja.dychej();</text:p></table:table-cell></table:table-row></table:table></draw:text-box></draw:frame></text:p>
      <text:p text:style-name="Text_20_body">můžeme si vytvořit více instancí:</text:p>
      <text:p text:style-name="Text_20_body"><draw:frame draw:style-name="PluginODTAutoStyle_Frame_21_text_frame" draw:name="Frame6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clovek honza{</text:p><text:p text:style-name="Text_20_body">jmeno = „Jan Cerny“;</text:p><text:p text:style-name="Text_20_body">vek = 10;}</text:p></table:table-cell></table:table-row></table:table></draw:text-box></draw:frame></text:p>
      <text:p text:style-name="Text_20_body">a opět můžeme použít stejné metody…</text:p>
      <text:h text:style-name="Heading_20_2" text:outline-level="2"><text:bookmark-start text:name="__RefHeading___zakladni.pilire.oop_5"/><text:bookmark-start text:name="zakladni.pilire.oop"/>Základní pilíře OOP<text:bookmark-end text:name="__RefHeading___zakladni.pilire.oop_5"/><text:bookmark-end text:name="zakladni.pilire.oop"/></text:h>
      <text:p text:style-name="Text_20_body">OOP stojí na třech základních pilířích:</text:p>
      <text:h text:style-name="Heading_20_3" text:outline-level="3"><text:bookmark-start text:name="__RefHeading___zapouzdreni_6"/><text:bookmark-start text:name="zapouzdreni"/>Zapouzdření<text:bookmark-end text:name="__RefHeading___zapouzdreni_6"/><text:bookmark-end text:name="zapouzdreni"/></text:h>
      <text:p text:style-name="Text_20_body">umožňuje nám skrýt ty metody a atributy, ke kterým nechceme, aby bylo možné přistupovat z vnějšku. Např. u třídy clovek můžeme proměnnou datumNarozeni nechat na skrytou (private) a tím zabráníme, aby mohla být změněna z vnějšku. Tuto vlastnost definujeme pomocí viditelnosti, která může nabývat hodnot public, protected, private. Díky tomu můžou objekty fungovat jako tzv. černé skříňky: můžeme jim dát vstup, přičemž dostaneme nějaký výstup, ale nemusíme se vůbec zajímat o to, jak to vevnitř funguje.
Na tomto principu funguje rozhraní(interface), jehož vlastnosti poté implementujeme do různých tříd.</text:p>
      <text:h text:style-name="Heading_20_3" text:outline-level="3"><text:bookmark-start text:name="__RefHeading___dedicnost_7"/><text:bookmark-start text:name="dedicnost"/>Dědičnost<text:bookmark-end text:name="__RefHeading___dedicnost_7"/><text:bookmark-end text:name="dedicnost"/></text:h>
      <text:p text:style-name="Text_20_body">Usnadňuje vytváření podobných tříd. Z rodičovské třídy si vezme podtřída všechny metody a proměnné(resp. ty, které mají nastavenou viditelnost na public nebo protected) a může si navíc přidat svoje.</text:p>
      <text:p text:style-name="Text_20_body">např:</text:p>
      <text:p text:style-name="Text_20_body"><draw:frame draw:style-name="PluginODTAutoStyle_Frame_25_text_frame" draw:name="Frame7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class Zpevak extends Clovek {(říkáme, že třída pro zpěváky je potomkem člověka)</text:p><text:p text:style-name="Text_20_body">zpivej{};</text:p><text:p text:style-name="Text_20_body">tancuj{};
}</text:p></table:table-cell></table:table-row></table:table></draw:text-box></draw:frame></text:p>
      <text:h text:style-name="Heading_20_3" text:outline-level="3"><text:bookmark-start text:name="__RefHeading___polymorfismus_8"/><text:bookmark-start text:name="polymorfismus"/>Polymorfismus<text:bookmark-end text:name="__RefHeading___polymorfismus_8"/><text:bookmark-end text:name="polymorfismus"/></text:h>
      <text:p text:style-name="Text_20_body">Umožňuje použít jednotné rozhraní pro práci s různými typy objektů
např:</text:p>
      <text:p text:style-name="Text_20_body">instance třídy <text:span text:style-name="Emphasis">mladyClovek</text:span> bude metodu <text:span text:style-name="Emphasis">presunSe();</text:span> vykonávat za pomocí metody <text:span text:style-name="Emphasis">chod</text:span>, ale instance třídy <text:span text:style-name="Emphasis">staryClovek</text:span> bude tu samou metodu <text:span text:style-name="Emphasis">presunSe();</text:span> vykonávat za pomocí <text:span text:style-name="Emphasis">chodOHoli</text:span></text:p>
      <text:p text:style-name="Text_20_body">To znamená, že i když každý objekt tuto metodu vykonává jinak, z vnějšího hlediska se tváří stejně a my nemusíme tedy přemýšlet, jak přesně toho u různých objektů docílit.</text:p>
      <text:p text:style-name="Text_20_body">Pod pojmem polymorfismus můžeme také rozumět <text:span text:style-name="Strong_20_Emphasis">Přetěžování metod</text:span> - to znamená že metoda může fungovat více různými způsoby, které se rozliší podle druhu a počtu parametrů.
Např metoda <text:span text:style-name="Emphasis">rekni(string vyrok);</text:span> umožní objektu clovek říct nějaký výrok jen tak do vzduchu, zatímco metoda <text:span text:style-name="Emphasis">rekni(string vyrok; clovek prijemce; zpusobHlasitosti hlasitost)</text:span> umožní tomu samému objektu říct výrok konkrétnímu příjemci a zvolenou hlasitostí.</text:p>
      <text:h text:style-name="Heading_20_3" text:outline-level="3"><text:bookmark-start text:name="__RefHeading___vicenasobna.dedicnost_9"/><text:bookmark-start text:name="vicenasobna.dedicnost"/>Vícenásobná dědičnost<text:bookmark-end text:name="__RefHeading___vicenasobna.dedicnost_9"/><text:bookmark-end text:name="vicenasobna.dedicnost"/></text:h>
      <text:p text:style-name="Text_20_body">Možnost potomka dědit z více tříd zároveň. Její použití se příliš neosvědčilo, kvůli riziku konfliktu jmen, konstruktorů, a dalším problémům. Lze ji využít např. v C++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1:58</meta:creation-date>
    <dc:creator>Generated</dc:creator>
    <dc:date>2026-09-05T07::31:58</dc:date>
    <dc:language>en-US</dc:language>
    <meta:editing-cycles>1</meta:editing-cycles>
    <meta:editing-duration>PT0S</meta:editing-duration>
    <dc:title>informatika:maturita:19a</dc:title>
  </office:meta>
</office:document-meta>
</file>