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ka:maturita:18a"/><text:bookmark-start text:name="__RefHeading___objektove.orientovane.programovani.oop_1"/><text:bookmark-start text:name="objektove.orientovane.programovani.oop"/>Objektově orientované programování (OOP)<text:bookmark-end text:name="__RefHeading___objektove.orientovane.programovani.oop_1"/><text:bookmark-end text:name="objektove.orientovane.programovani.oop"/></text:h>
      <text:p text:style-name="Text_20_body">Je programovací přístup založený na tom, že vše se dá popsat pomocí objektů.</text:p>
      <text:h text:style-name="Heading_20_2" text:outline-level="2"><text:bookmark-start text:name="__RefHeading___zakladni.pojmy_2"/><text:bookmark-start text:name="zakladni.pojmy"/>Základní pojmy<text:bookmark-end text:name="__RefHeading___zakladni.pojmy_2"/><text:bookmark-end text:name="zakladni.pojmy"/></text:h>
      <text:h text:style-name="Heading_20_3" text:outline-level="3"><text:bookmark-start text:name="__RefHeading___objekt_3"/><text:bookmark-start text:name="objekt"/>Objekt<text:bookmark-end text:name="__RefHeading___objekt_3"/><text:bookmark-end text:name="objekt"/></text:h>
      <text:p text:style-name="Text_20_body">Je základní jednotkou používánou v rámci OOP. Každý problém je pro OOP rozložitelný do objektů. Objekt v sobě, jak data (v podobě atributů), tak má i funkční části popisující jeho chování (v podobě metod).</text:p>
      <text:h text:style-name="Heading_20_3" text:outline-level="3"><text:bookmark-start text:name="__RefHeading___trida_4"/><text:bookmark-start text:name="trida"/>Třída<text:bookmark-end text:name="__RefHeading___trida_4"/><text:bookmark-end text:name="trida"/></text:h>
      <text:p text:style-name="Text_20_body">Třída je taková „šablona objekt“. Popisuje, jaké bude mít objekt vlastnosti (atributy) a co bude umět dělat (metody). </text:p>
      <text:h text:style-name="Heading_20_3" text:outline-level="3"><text:bookmark-start text:name="__RefHeading___instance_5"/><text:bookmark-start text:name="instance"/>Instance<text:bookmark-end text:name="__RefHeading___instance_5"/><text:bookmark-end text:name="instance"/></text:h>
      <text:p text:style-name="Text_20_body">Instance objektu je už běžící objekt (vytvořený ze třídy) s naplněnými atributy a s možností na něm volat metody.</text:p>
      <text:h text:style-name="Heading_20_3" text:outline-level="3"><text:bookmark-start text:name="__RefHeading___atribut_6"/><text:bookmark-start text:name="atribut"/>Atribut<text:bookmark-end text:name="__RefHeading___atribut_6"/><text:bookmark-end text:name="atribut"/></text:h>
      <text:p text:style-name="Text_20_body">Jak už zde bylo několikrát zmíněno atribut je vlastností objektu.
Vlastnosti může mít dva druhy:</text:p>
      <text:list text:style-name="List_20_1" text:continue-numbering="false">
        <text:list-item>
          <text:p text:style-name="List_20_1_Content_First"> Hodnotová vlastnost (spíše hodnotová proměnná) - vlastnost vyjadřitelná jako číslo, znak nebo pravdivostní hodnota</text:p>
        </text:list-item>
        <text:list-item>
          <text:p text:style-name="List_20_1_Content_Last"> „Objektová vlastnost“ - další objekt, který původní objekt používá (například Člověk má jako vlastnost objekty Srdce, Vlasy, Charakter,…)</text:p>
        </text:list-item>
      </text:list>
      <text:h text:style-name="Heading_20_3" text:outline-level="3"><text:bookmark-start text:name="__RefHeading___metoda_7"/><text:bookmark-start text:name="metoda"/>Metoda<text:bookmark-end text:name="__RefHeading___metoda_7"/><text:bookmark-end text:name="metoda"/></text:h>
      <text:p text:style-name="Text_20_body">Schopnost objektu provádět činnost. Může po svém provedení vracet nějakou hodnout (Srdce má metodu ZískatTlak(), která vrací současný krevní tlak), ale nutně nemusí (Srdce má metodu Bij(), která nic nevrací).</text:p>
      <text:p text:style-name="Text_20_body">Metoda může také přijímat parametry (Objekt Malíř má metodu VymalujPokoj(Barva)).</text:p>
      <text:h text:style-name="Heading_20_4" text:outline-level="4"><text:bookmark-start text:name="__RefHeading___konstruktor_8"/><text:bookmark-start text:name="konstruktor"/>Konstruktor<text:bookmark-end text:name="__RefHeading___konstruktor_8"/><text:bookmark-end text:name="konstruktor"/></text:h>
      <text:p text:style-name="Text_20_body">Speciální metoda konstruktoru, která je volána vždy při vytváření instance dané třídy. Může zde docházet k inicializaci potřebných vlastností.</text:p>
      <text:p text:style-name="Text_20_body">Pozn. V některých objektových programovacích jazycích existuje i speciální metoda zvaná destruktor, která se používá, když už objekt není potřeba a má být zniče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19:42</meta:creation-date>
    <dc:creator>Generated</dc:creator>
    <dc:date>2026-09-05T07::19:42</dc:date>
    <dc:language>en-US</dc:language>
    <meta:editing-cycles>1</meta:editing-cycles>
    <meta:editing-duration>PT0S</meta:editing-duration>
    <dc:title>informatika:maturita:18a</dc:title>
  </office:meta>
</office:document-meta>
</file>