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ka:maturita:17a"/><text:bookmark-start text:name="__RefHeading___graficky.popis.algoritmu_1"/><text:bookmark-start text:name="graficky.popis.algoritmu"/>Grafický popis algoritmu<text:bookmark-end text:name="__RefHeading___graficky.popis.algoritmu_1"/><text:bookmark-end text:name="graficky.popis.algoritmu"/></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OUZE KONCEPT</text:p></table:table-cell></table:table-row></table:table></draw:text-box></draw:frame></text:p>
      <text:h text:style-name="Heading_20_2" text:outline-level="2"><text:bookmark-start text:name="__RefHeading___vyvojovy.diagram_2"/><text:bookmark-start text:name="vyvojovy.diagram"/>Vývojový diagram<text:bookmark-end text:name="__RefHeading___vyvojovy.diagram_2"/><text:bookmark-end text:name="vyvojovy.diagram"/></text:h>
      <text:p text:style-name="Text_20_body">slouží ke grafickému znázornění algoritmu pomocí symbolů a čar (šipek)</text:p>
      <text:h text:style-name="Heading_20_3" text:outline-level="3"><text:bookmark-start text:name="__RefHeading___pravidla_3"/><text:bookmark-start text:name="pravidla"/>Pravidla:<text:bookmark-end text:name="__RefHeading___pravidla_3"/><text:bookmark-end text:name="pravidla"/></text:h>
      <text:p text:style-name="Text_20_body">algoritmus postupuje shora dolů, zleva doprava, pokud není jiný směr uveden šipkami, ty určují směr v jiném případě</text:p>
      <text:list text:style-name="List_20_1" text:continue-numbering="false">
        <text:list-item>
          <text:p text:style-name="List_20_1_Content_First"> <text:span text:style-name="Strong_20_Emphasis">obdélník s popisem</text:span> - krok algoritmu</text:p>
        </text:list-item>
        <text:list-item>
          <text:p text:style-name="List_20_1_Content"> <text:span text:style-name="Strong_20_Emphasis">kosočtverec</text:span> - větvení postupu algoritmu podle splnění podmínky(cyklus) ??</text:p>
        </text:list-item>
        <text:list-item>
          <text:p text:style-name="List_20_1_Content"> <text:span text:style-name="Strong_20_Emphasis">obdélník se zaoblenými rohy</text:span> - počátek nebo ukončení algoritmu</text:p>
        </text:list-item>
        <text:list-item>
          <text:p text:style-name="List_20_1_Content"> <text:span text:style-name="Strong_20_Emphasis">obdélník s čarami po stranách</text:span> - programy</text:p>
        </text:list-item>
        <text:list-item>
          <text:p text:style-name="List_20_1_Content"> <text:span text:style-name="Strong_20_Emphasis">rovnoběžník(lichoběžník)</text:span> - vstup, výstup</text:p>
        </text:list-item>
        <text:list-item>
          <text:p text:style-name="List_20_1_Content_Last"> <text:span text:style-name="Strong_20_Emphasis">šestiúhelník</text:span> - cyklus</text:p>
        </text:list-item>
      </text:list>
      <text:h text:style-name="Heading_20_3" text:outline-level="3"><text:bookmark-start text:name="__RefHeading___druhy.algoritmu_4"/><text:bookmark-start text:name="druhy.algoritmu"/>Druhy algoritmů<text:bookmark-end text:name="__RefHeading___druhy.algoritmu_4"/><text:bookmark-end text:name="druhy.algoritmu"/></text:h>
      <text:list text:style-name="List_20_1" text:continue-numbering="false">
        <text:list-item>
          <text:p text:style-name="List_20_1_Content_First"> <text:span text:style-name="Strong_20_Emphasis">document flowcharts</text:span> - ukazují řízení toků dokumentů</text:p>
        </text:list-item>
        <text:list-item>
          <text:p text:style-name="List_20_1_Content"> <text:span text:style-name="Strong_20_Emphasis">data flowcharts</text:span> - řizení toků dat</text:p>
        </text:list-item>
        <text:list-item>
          <text:p text:style-name="List_20_1_Content"> <text:span text:style-name="Strong_20_Emphasis">system flowcharts</text:span> - řízení toků fyzické vrstvy, nebo vrstvy zdrojů</text:p>
        </text:list-item>
        <text:list-item>
          <text:p text:style-name="List_20_1_Content_Last"> <text:span text:style-name="Strong_20_Emphasis">program flowcharts</text:span> - řízení toků v programu</text:p>
        </text:list-item>
      </text:list>
      <text:h text:style-name="Heading_20_2" text:outline-level="2"><text:bookmark-start text:name="__RefHeading___uml_5"/><text:bookmark-start text:name="uml"/>UML<text:bookmark-end text:name="__RefHeading___uml_5"/><text:bookmark-end text:name="uml"/></text:h>
      <text:p text:style-name="Text_20_body">název z angličtiny - unified modeling language</text:p>
      <text:p text:style-name="Text_20_body">Grafický jazyk pro vizualizaci a návrhy programových způsobů. Podporuje objektově orientovaný přístup k analýze, ale již nespecifikuje metodiku funkce programu.</text:p>
      <text:h text:style-name="Heading_20_3" text:outline-level="3"><text:bookmark-start text:name="__RefHeading___ucely.uml_6"/><text:bookmark-start text:name="ucely.uml"/>Účely UML<text:bookmark-end text:name="__RefHeading___ucely.uml_6"/><text:bookmark-end text:name="ucely.uml"/></text:h>
      <text:list text:style-name="List_20_1" text:continue-numbering="false">
        <text:list-item>
          <text:p text:style-name="List_20_1_Content_First"> <text:span text:style-name="Strong_20_Emphasis">Kreslení konceptu</text:span> - do diagramů se nakreslí podstatné věci  před programováním</text:p>
        </text:list-item>
        <text:list-item>
          <text:p text:style-name="List_20_1_Content"> <text:span text:style-name="Strong_20_Emphasis">Kreslení detailních návrhů</text:span> - aby programátor přesně pochopil, co mu analytik zadává</text:p>
        </text:list-item>
        <text:list-item>
          <text:p text:style-name="List_20_1_Content_Last"> <text:span text:style-name="Strong_20_Emphasis">Jako programovací jazyk</text:span> - z diagramů přímo spustitelný kód, v této souvislosti se často používá pojem MDA (model driven architecture)</text:p>
        </text:list-item>
      </text:list>
      <text:h text:style-name="Heading_20_3" text:outline-level="3"><text:bookmark-start text:name="__RefHeading___zakladni.deleni.diagramu.uml_7"/><text:bookmark-start text:name="zakladni.deleni.diagramu.uml"/>Základní dělení diagramů UML<text:bookmark-end text:name="__RefHeading___zakladni.deleni.diagramu.uml_7"/><text:bookmark-end text:name="zakladni.deleni.diagramu.uml"/></text:h>
      <text:list text:style-name="List_20_1" text:continue-numbering="false">
        <text:list-item>
          <text:p text:style-name="List_20_1_Content_First"> <text:span text:style-name="Strong_20_Emphasis">Diagramy struktury</text:span> (tříd, objektů, apod.) - zobrazují vnitřní strukturu programu</text:p>
        </text:list-item>
        <text:list-item>
          <text:p text:style-name="List_20_1_Content_Last"> <text:span text:style-name="Strong_20_Emphasis">Diagramy chování</text:span> (use-case diagramy,…) - zobrazují pouze vnější chování, to, co uvidí běžný uživatel</text:p>
        </text:list-item>
      </text:list>
      <text:h text:style-name="Heading_20_4" text:outline-level="4"><text:bookmark-start text:name="__RefHeading___use-case.diagramy_8"/><text:bookmark-start text:name="use-case.diagramy"/>Use-Case diagramy<text:bookmark-end text:name="__RefHeading___use-case.diagramy_8"/><text:bookmark-end text:name="use-case.diagramy"/></text:h>
      <text:p text:style-name="Text_20_body">doslova „případ užití“ - zobrazují pouze funkcionalitu systému, chování programu tak, jak jej vidí uživatel, nikoliv přesnou realizaci. Diagram ukazuje, co má systém umět, ale nikoliv jak to bude zrealizováno.
Základní dva prvky diagramu jsou značky aktérů (actors - uživatelů) a případů užití (use case - jednotlivých možností, které se aktérům nabízejí).</text:p>
      <text:h text:style-name="Heading_20_3" text:outline-level="3"><text:bookmark-start text:name="__RefHeading___diagramy.trid_9"/><text:bookmark-start text:name="diagramy.trid"/>Diagramy tříd<text:bookmark-end text:name="__RefHeading___diagramy.trid_9"/><text:bookmark-end text:name="diagramy.trid"/></text:h>
      <text:p text:style-name="Text_20_body">můžeme využít k zobrazení tříd, jejich metod, atributů a vztahů mezi nimi.</text:p>
      <text:h text:style-name="Heading_20_4" text:outline-level="4"><text:bookmark-start text:name="__RefHeading___vztahy.mezi.tridami_10"/><text:bookmark-start text:name="vztahy.mezi.tridami"/>Vztahy mezi třídami:<text:bookmark-end text:name="__RefHeading___vztahy.mezi.tridami_10"/><text:bookmark-end text:name="vztahy.mezi.tridami"/></text:h>
      <text:list text:style-name="List_20_1" text:continue-numbering="false">
        <text:list-item>
          <text:p text:style-name="List_20_1_Content_First"> <text:span text:style-name="Strong_20_Emphasis">Asociace</text:span> - vztah informuje o spojení instancí dvou tříd </text:p>
        </text:list-item>
        <text:list-item>
          <text:p text:style-name="List_20_1_Content"> <text:span text:style-name="Strong_20_Emphasis">Agregace</text:span> - vztah celek - část </text:p>
        </text:list-item>
        <text:list-item>
          <text:p text:style-name="List_20_1_Content"> <text:span text:style-name="Strong_20_Emphasis">Kompozice</text:span> - silnější verze agregace</text:p>
        </text:list-item>
        <text:list-item>
          <text:p text:style-name="List_20_1_Content"> <text:span text:style-name="Strong_20_Emphasis">Dědičnost</text:span> - potomek dědí atributy předka</text:p>
        </text:list-item>
        <text:list-item>
          <text:p text:style-name="List_20_1_Content"> <text:span text:style-name="Strong_20_Emphasis">Závislost</text:span> - změna jednohé třídy ovlivní druhou</text:p>
        </text:list-item>
        <text:list-item>
          <text:p text:style-name="List_20_1_Content_Last"> <text:span text:style-name="Strong_20_Emphasis">Realizace</text:span> - souhrn všech veřejně dostupných metod dané tříd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7::40:27</meta:creation-date>
    <dc:creator>Generated</dc:creator>
    <dc:date>2026-09-05T07::40:27</dc:date>
    <dc:language>en-US</dc:language>
    <meta:editing-cycles>1</meta:editing-cycles>
    <meta:editing-duration>PT0S</meta:editing-duration>
    <dc:title>informatika:maturita:17a</dc:title>
  </office:meta>
</office:document-meta>
</file>