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cf150da43a941c5e85dfac87e333ae5.svg"/>
  <manifest:file-entry manifest:media-type="image/png" manifest:full-path="Pictures/4603db5e994662253c942216b2a241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16a"/><text:bookmark-start text:name="__RefHeading___algoritmizace_1"/><text:bookmark-start text:name="algoritmizace"/>Algoritmizace<text:bookmark-end text:name="__RefHeading___algoritmizace_1"/><text:bookmark-end text:name="algoritmizace"/></text:h>
      <text:h text:style-name="Heading_20_2" text:outline-level="2"><text:bookmark-start text:name="__RefHeading___pojmy_2"/><text:bookmark-start text:name="pojmy"/>Pojmy<text:bookmark-end text:name="__RefHeading___pojmy_2"/><text:bookmark-end text:name="pojmy"/></text:h>
      <text:list text:style-name="List_20_1" text:continue-numbering="false">
        <text:list-item>
          <text:p text:style-name="List_20_1_Content_First"> <text:span text:style-name="Strong_20_Emphasis">Algoritmus</text:span> - přesný abstraktní postup určený pro vyřešení dané úlohy </text:p>
        </text:list-item>
        <text:list-item>
          <text:p text:style-name="List_20_1_Content"> <text:span text:style-name="Strong_20_Emphasis">Program</text:span> - konkrétní řešení algoritmu v daném programovacím jazyce</text:p>
        </text:list-item>
        <text:list-item>
          <text:p text:style-name="List_20_1_Content_Last"> <text:span text:style-name="Strong_20_Emphasis">Programovací jazyk</text:span> - prostředek pro zápis algoritmů</text:p>
        </text:list-item>
      </text:list>
      <text:h text:style-name="Heading_20_3" text:outline-level="3"><text:bookmark-start text:name="__RefHeading___pravidla.programovacich.jazyku_3"/><text:bookmark-start text:name="pravidla.programovacich.jazyku"/>Pravidla programovacích jazyků<text:bookmark-end text:name="__RefHeading___pravidla.programovacich.jazyku_3"/><text:bookmark-end text:name="pravidla.programovacich.jazyku"/></text:h>
      <text:p text:style-name="Text_20_body">Dělíme na:</text:p>
      <text:list text:style-name="List_20_1" text:continue-numbering="false">
        <text:list-item>
          <text:p text:style-name="List_20_1_Content_First"> <text:span text:style-name="Strong_20_Emphasis">Syntaktická</text:span> - způsob jakým máme program zapisovat (klíčová slova(= názvy konstrukcí a proměnných), středníky na konci řádků, pojmenování proměnných,…), při porušení syntaktických pravidel nejde program zkompilovat</text:p>
        </text:list-item>
        <text:list-item>
          <text:p text:style-name="List_20_1_Content_Last"> <text:span text:style-name="Strong_20_Emphasis">Sémantická</text:span> - způsob jakým budou implementovány jednotlivá klíčová slova (pokud je tam if tak je to podmínka,…)</text:p>
        </text:list-item>
      </text:list>
      <text:h text:style-name="Heading_20_2" text:outline-level="2"><text:bookmark-start text:name="__RefHeading___vlastnosti.algoritmus_4"/><text:bookmark-start text:name="vlastnosti.algoritmus"/>Vlastnosti algoritmus<text:bookmark-end text:name="__RefHeading___vlastnosti.algoritmus_4"/><text:bookmark-end text:name="vlastnosti.algoritmus"/></text:h>
      <text:list text:style-name="List_20_1" text:continue-numbering="false">
        <text:list-item>
          <text:p text:style-name="List_20_1_Content_First"> <text:span text:style-name="Strong_20_Emphasis">Determinovanost</text:span> - v každé situaci musí být naprosto zřejmé, co a jak se má provést, jak má provádění algoritmu pokračovat, pro stejné vstupní data musí mít stejný výstup</text:p>
        </text:list-item>
        <text:list-item>
          <text:p text:style-name="List_20_1_Content"> <text:span text:style-name="Strong_20_Emphasis">Obecnost</text:span> - algoritmus by neměl řešit jeden konkrétní problém (například 5 x 5), ale měl by nabízet obecné řešení daného problému (například X x Y)</text:p>
        </text:list-item>
        <text:list-item>
          <text:p text:style-name="List_20_1_Content"> <text:span text:style-name="Strong_20_Emphasis">Finitivnost</text:span> - algoritmus by měl vždy mít omezený počet kroků, po kterých skončí</text:p>
        </text:list-item>
        <text:list-item>
          <text:p text:style-name="List_20_1_Content"> <text:span text:style-name="Strong_20_Emphasis">Resultativnost</text:span> - musí mít nějaký výstup</text:p>
        </text:list-item>
        <text:list-item>
          <text:p text:style-name="List_20_1_Content"> <text:span text:style-name="Strong_20_Emphasis">Korektnost</text:span> - výstup by měl být správně</text:p>
        </text:list-item>
        <text:list-item>
          <text:p text:style-name="List_20_1_Content_Last"> <text:span text:style-name="Strong_20_Emphasis">Efektivita</text:span> - děláí se na paměťovou efektivitu (náročnost na paměť) a výpočetní efektivitu (náročnost na výpočet), tyto dvě vlastnosti jsou většinou k sobě ve vztahu nepřímé úměry</text:p>
        </text:list-item>
      </text:list>
      <text:h text:style-name="Heading_20_2" text:outline-level="2"><text:bookmark-start text:name="__RefHeading___zname.algoritmy_5"/><text:bookmark-start text:name="zname.algoritmy"/>Známé algoritmy<text:bookmark-end text:name="__RefHeading___zname.algoritmy_5"/><text:bookmark-end text:name="zname.algoritmy"/></text:h>
      <text:h text:style-name="Heading_20_3" text:outline-level="3"><text:bookmark-start text:name="__RefHeading___erastotenovo.sito_6"/><text:bookmark-start text:name="erastotenovo.sito"/>Erastotenovo síto<text:bookmark-end text:name="__RefHeading___erastotenovo.sito_6"/><text:bookmark-end text:name="erastotenovo.sito"/></text:h>
      <text:p text:style-name="Text_20_body">Algoritmus pro získání všech prvočísel od dvou po dané číslo. Vytvoříme si pole všech čísel obsažených v daném rozsahu. Postupujeme postupně přes všechna čísla rozsahu a odebíráme z něj čísla, která jsou násobky těchto čísel.</text:p>
      <text:p text:style-name="Text_20_body"><text:a xlink:type="simple" xlink:href="https://www.youtube.com/watch?v=2SD2lLFj4h0&amp;feature=player_detailpage" text:style-name="Internet_20_link" text:visited-style-name="Visited_20_Internet_20_Link">Ukázka erastotenova síta na číslech od 2 do 120</text:a></text:p>
      <text:h text:style-name="Heading_20_3" text:outline-level="3"><text:bookmark-start text:name="__RefHeading___eukliduv.algoritmus_7"/><text:bookmark-start text:name="eukliduv.algoritmus"/>Euklidův algoritmus<text:bookmark-end text:name="__RefHeading___eukliduv.algoritmus_7"/><text:bookmark-end text:name="eukliduv.algoritmus"/></text:h>
      <text:p text:style-name="Text_20_body">Algoritmus pro výpočet největšího společného dělitele (dále jen NSD) dvou čísel.</text:p>
      <text:p text:style-name="Text_20_body">Nejlépe se to asi ukáže na příkladu. Máme zadaná dvě čísla 140 a 15.
Postup:</text:p>
      <text:list text:style-name="Numbering_20_1" text:continue-numbering="false">
        <text:list-item>
          <text:p text:style-name="Numbering_20_1_Content_First"> Nejprve podělíme větší číslo číslem menším. (V našem případě 140 = 9 * 15 + 5)</text:p>
        </text:list-item>
        <text:list-item>
          <text:p text:style-name="Numbering_20_1_Content"> „Z titulu toho“(Vojtěchu <draw:frame draw:style-name="media" draw:name="0" text:anchor-type="as-char" draw:z-index="0" svg:width="" svg:rel-width="100%" svg:height="0cm"><draw:image xlink:href="Pictures/ccf150da43a941c5e85dfac87e333ae5.svg" xlink:type="simple" xlink:show="embed" xlink:actuate="onLoad"/></draw:frame>), že obě strany rovnice by měly být dělitelny NSD a zároveň číslo 15 musí být také dělitelné NSD těchto dvou čísel, tak musí platit, že i zbytek po dělení musí být dělitelný NSD, tím pádem NSD 140 a 15 musí být zároveň NSD 15 a zbytku (tedy 5) a to vede k tomu, že aplikujeme znovu první krok</text:p>
        </text:list-item>
        <text:list-item>
          <text:p text:style-name="Numbering_20_1_Content"> Po aplikaci prvního kroku na čísla 15 a 5 nám vyjde 15 = 3 * 5 + 0</text:p>
        </text:list-item>
        <text:list-item>
          <text:p text:style-name="Numbering_20_1_Content_Last"> Vyšel nám zbytek 0, takže NSD je rovno 5, pokud by nám nevyšel zbytek 0 aplikovali bychom znovu krok jedna</text:p>
        </text:list-item>
      </text:list>
      <text:p text:style-name="Text_20_body"><text:a xlink:type="simple" xlink:href="http://www.algoritmy.net/article/44/Eukliduv-algoritmus" text:style-name="Internet_20_link" text:visited-style-name="Visited_20_Internet_20_Link">Možná lepší vysvětlení :-)</text:a></text:p>
      <text:h text:style-name="Heading_20_3" text:outline-level="3"><text:bookmark-start text:name="__RefHeading___djikstruv.algoritmus_8"/><text:bookmark-start text:name="djikstruv.algoritmus"/>Djikstrův algoritmus<text:bookmark-end text:name="__RefHeading___djikstruv.algoritmus_8"/><text:bookmark-end text:name="djikstruv.algoritmus"/></text:h>
      <text:p text:style-name="Text_20_body">Algoritmus sloužící pro vybrání nejlepší trasy z bodu A do bodu B. Funguje tak, že každá cesta mezi jednotlivými body dostane hodnotu, podle „náročnosti“(může být délky trasy, povolená rychlost,…). Pro výpočet trasy se jednotlivé cesty sčítají, aby a trasa s nejnižším součtem se vybere jako finální.</text:p>
      <text:p text:style-name="Text_20_body"><draw:frame draw:style-name="mediacenter" draw:name="1" text:anchor-type="paragraph" draw:z-index="1" svg:width="3.96875cm" style:rel-width="100%" svg:height="11.90625cm" style:rel-height="scale"><draw:image xlink:href="Pictures/4603db5e994662253c942216b2a241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4:49</meta:creation-date>
    <dc:creator>Generated</dc:creator>
    <dc:date>2026-09-05T07::34:49</dc:date>
    <dc:language>en-US</dc:language>
    <meta:editing-cycles>1</meta:editing-cycles>
    <meta:editing-duration>PT0S</meta:editing-duration>
    <dc:title>informatika:maturita:16a</dc:title>
  </office:meta>
</office:document-meta>
</file>