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8f59c6c7643c7768bb5d3cc950f0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formatika:maturita:13a"/><text:bookmark-start text:name="__RefHeading___definice_1"/><text:bookmark-start text:name="definice"/>Definice<text:bookmark-end text:name="__RefHeading___definice_1"/><text:bookmark-end text:name="definice"/></text:h>
      <text:p text:style-name="Text_20_body"><text:span text:style-name="Strong_20_Emphasis">World Wide Web</text:span> (český překlad - „celosvětová síť“) je označení pro soustavu propojených hypertextových dokumentů a jiných souborů, které jsou dostupné přes protokol HTTP. V češtině se slovem web označuje kromě sítě také konkrétní dokument(či soustava dokumentů), který je dostupný na webovém serveru, nebo internetové stránce.</text:p>
      <text:h text:style-name="Heading_20_2" text:outline-level="2"><text:bookmark-start text:name="__RefHeading___historie_2"/><text:bookmark-start text:name="historie"/>Historie<text:bookmark-end text:name="__RefHeading___historie_2"/><text:bookmark-end text:name="historie"/></text:h>
      <text:p text:style-name="Text_20_body">Autorem webu je Tim Berners-Lee, který v roce 1990 spustil první webový server info.cern.ch. V roce 1994 stál u založení sdružení World Wide Web Consortium, které se stará o vývoj webových standartů.</text:p>
      <text:h text:style-name="Heading_20_2" text:outline-level="2"><text:bookmark-start text:name="__RefHeading___protokol.http_3"/><text:bookmark-start text:name="protokol.http"/>Protokol HTTP<text:bookmark-end text:name="__RefHeading___protokol.http_3"/><text:bookmark-end text:name="protokol.http"/></text:h>
      <text:p text:style-name="Text_20_body">HTTP je protokol používaný nejčastěji pro výměnu hypertextových dokumentů ve formátu HTML. Samotný protokol nepodporuje šifrování. Funguje na principu dotaz-odpověď. Uživatel pomocí např. internetového prohlížeče pošle serveru požadavek na dokument, server poté odpoví pomocí textu popisujícího výsledek (zda byl dokument nalezen, jakého je typu, jakou má velikost apod.) a následně pošle dokument.</text:p>
      <text:p text:style-name="Text_20_body"><draw:frame draw:style-name="media" draw:name="0" text:anchor-type="as-char" draw:z-index="0" svg:width="5.2916666666667cm" style:rel-width="100%" svg:height="7.4726914414414cm" style:rel-height="scale"><draw:image xlink:href="Pictures/df8f59c6c7643c7768bb5d3cc950f0d0.png" xlink:type="simple" xlink:show="embed" xlink:actuate="onLoad"/></draw:frame></text:p>
      <text:h text:style-name="Heading_20_2" text:outline-level="2"><text:bookmark-start text:name="__RefHeading___protokol.https_4"/><text:bookmark-start text:name="protokol.https"/>Protokol HTTPS<text:bookmark-end text:name="__RefHeading___protokol.https_4"/><text:bookmark-end text:name="protokol.https"/></text:h>
      <text:p text:style-name="Text_20_body">Jedná se o nadstavbu HTTP, která podporuje zabezpečení mezi serverem a klientem. Data jsou <text:span text:style-name="Strong_20_Emphasis">šifrována</text:span> pomocí SSL nebo TLS (tzn. využití asymetrické šifry). </text:p>
      <text:p text:style-name="Text_20_body"><text:span text:style-name="Strong_20_Emphasis">Průběh:</text:span></text:p>
      <text:list text:style-name="Numbering_20_1" text:continue-numbering="false">
        <text:list-item>
          <text:p text:style-name="Numbering_20_1_Content_First">  Obě strany si vygenerují klíče.</text:p>
        </text:list-item>
        <text:list-item>
          <text:p text:style-name="Numbering_20_1_Content">  Obě strany si vymění veřejné klíče.</text:p>
        </text:list-item>
        <text:list-item>
          <text:p text:style-name="Numbering_20_1_Content">  Dojde k ověření veřejných klíčů (např. pomocí certifikátu) - zamezení útoku Man in the middle</text:p>
        </text:list-item>
        <text:list-item>
          <text:p text:style-name="Numbering_20_1_Content_Last">  Šifrované posílání souborů</text:p>
        </text:list-item>
      </text:list>
      <text:h text:style-name="Heading_20_2" text:outline-level="2"><text:bookmark-start text:name="__RefHeading___server_5"/><text:bookmark-start text:name="server"/>Server<text:bookmark-end text:name="__RefHeading___server_5"/><text:bookmark-end text:name="server"/></text:h>
      <text:p text:style-name="Text_20_body">HW: Počítač sloužící k tomu, aby poskytoval dokumenty nebo služby přes síť.
SW: Program realizující výměnu souborů a poskytování různých služeb. V Unixových systémech se používá označení Daemon, v prostředí Windows service. Webový server typicky poskytuje dokumenty a soubory pro klienta. </text:p>
      <text:h text:style-name="Heading_20_3" text:outline-level="3"><text:bookmark-start text:name="__RefHeading___apache.http.server_6"/><text:bookmark-start text:name="apache.http.server"/>Apache HTTP Server<text:bookmark-end text:name="__RefHeading___apache.http.server_6"/><text:bookmark-end text:name="apache.http.server"/></text:h>
      <text:p text:style-name="Text_20_body">Softwarový webový open source server. Podporuje velké množství funkcí a programovacích jazyků, některé jsou implementovány jako moduly rozšiřující jádro. Podporuje např. Perl, Python, PHP, šifrování přes SSL, TLS, proxy. Jedná se o momentálně nejpopulárnější SW Server.</text:p>
      <text:h text:style-name="Heading_20_3" text:outline-level="3"><text:bookmark-start text:name="__RefHeading___internet.information.services_7"/><text:bookmark-start text:name="internet.information.services"/>Internet Information Services<text:bookmark-end text:name="__RefHeading___internet.information.services_7"/><text:bookmark-end text:name="internet.information.services"/></text:h>
      <text:p text:style-name="Text_20_body">Softwarový webový server vytvořený Microsoftem pro Windows. Podporuje HTTP, HTTPS, FTP a další protokoly. Je součástí Windows Server a dalších OS, u nichž ale není ve výchozím nastavení zapnut. Aktuální verze je IIS 8.5, u dřívějších verzí mohlo vlivem chyb docházet k ohrožení bezpečnosti, nyní bylo zabezpečení zvýšeno. Existuje i verze IIS Express, která je freeware a podporuje ji OS Windows XP a novější. Podporuje ale menší množství protokolů, rozšíření apod.</text:p>
      <text:h text:style-name="Heading_20_2" text:outline-level="2"><text:bookmark-start text:name="__RefHeading___klient_8"/><text:bookmark-start text:name="klient"/>Klient<text:bookmark-end text:name="__RefHeading___klient_8"/><text:bookmark-end text:name="klient"/></text:h>
      <text:p text:style-name="Text_20_body">HW: Počítač, který pomocí HTTP nebo jiného protokolu komunikuje se serverem.
SW: Program umožňující tuto komunikaci. Nejčastěji k těmto účelům slouží webový prohlížeč, který je kromě komunikace také schopen zobrazovat webové stránky - soubory kódované v HTML, a jiných jazycích. </text:p>
      <text:p text:style-name="Text_20_body">Mezi nejrozšířenější prohlížeče patří:</text:p>
      <text:list text:style-name="List_20_1" text:continue-numbering="false">
        <text:list-item>
          <text:p text:style-name="List_20_1_Content_First"> <text:span text:style-name="Strong_20_Emphasis">Internet Explorer</text:span>: Prohlížeč vyvíjený Microsoftem pro Windows</text:p>
        </text:list-item>
        <text:list-item>
          <text:p text:style-name="List_20_1_Content"> <text:span text:style-name="Strong_20_Emphasis">Safari</text:span>: Prohlížeč vyvíjený firmou Apple (dříve také dostupný pro Windows)</text:p>
        </text:list-item>
        <text:list-item>
          <text:p text:style-name="List_20_1_Content"> <text:span text:style-name="Strong_20_Emphasis">Mozilla Firefox</text:span>: multiplatformní svobodný prohlížeč fungující pod licencí EULA</text:p>
        </text:list-item>
        <text:list-item>
          <text:p text:style-name="List_20_1_Content"> <text:span text:style-name="Strong_20_Emphasis">Google Chrome</text:span>: multiplatformní prohlížeč společnosti Google, fungující pod licencí BSD</text:p>
        </text:list-item>
        <text:list-item>
          <text:p text:style-name="List_20_1_Content_Last"> <text:span text:style-name="Strong_20_Emphasis">Opera</text:span>: freeware webový prohlížeč pro PC i přenosná zařízení, jehož zdrojový kód nelze upravovat</text:p>
        </text:list-item>
      </text:list>
      <text:h text:style-name="Heading_20_2" text:outline-level="2"><text:bookmark-start text:name="__RefHeading___etapy.vyvoje.obsahu.webu_9"/><text:bookmark-start text:name="etapy.vyvoje.obsahu.webu"/>Etapy vývoje obsahu webu:<text:bookmark-end text:name="__RefHeading___etapy.vyvoje.obsahu.webu_9"/><text:bookmark-end text:name="etapy.vyvoje.obsahu.webu"/></text:h>
      <text:list text:style-name="List_20_1" text:continue-numbering="false">
        <text:list-item>
          <text:p text:style-name="List_20_1_Content_First"> <text:span text:style-name="Strong_20_Emphasis">Web 1.0</text:span> - pevný obsah, uživatel pouze jako čtenář/divák </text:p>
        </text:list-item>
        <text:list-item>
          <text:p text:style-name="List_20_1_Content"> <text:span text:style-name="Strong_20_Emphasis">Web 2.0</text:span> - cca od roku 2004 - uživatel se již aktivně podílí na tvorbě obsahu webu (blogy, fóra, možnost komentovat obsah, sociální sítě, služby na sdílení foto/video)</text:p>
        </text:list-item>
        <text:list-item>
          <text:p text:style-name="List_20_1_Content_Last"> <text:span text:style-name="Strong_20_Emphasis">Web 3.0</text:span> - relativně malé aplikace, které jsou multiplatformní, sdílení aplikací, personalizace služeb, nárust videoobsahu, vše na cloudu</text:p>
        </text:list-item>
      </text:list>
      <text:h text:style-name="Heading_20_2" text:outline-level="2"><text:bookmark-start text:name="__RefHeading___vyhledavani.na.internetu_10"/><text:bookmark-start text:name="vyhledavani.na.internetu"/>Vyhledávání na internetu:<text:bookmark-end text:name="__RefHeading___vyhledavani.na.internetu_10"/><text:bookmark-end text:name="vyhledavani.na.internetu"/></text:h>
      <text:p text:style-name="Text_20_body">* <text:span text:style-name="Strong_20_Emphasis">Katalogové vyhledávání</text:span>: používané hlavně dříve, méně efektivní, dokumenty/stránky/servery jsou klasifikovány do katalogů (např tématicky - zpravodajství{PC technika/automobily}/zábava{hry/videa}…
katalogy bývají budovány ručně, uživatel má možnost prohlížet katalogy, ale může procházet i hierarchii (např. zboží.cz, firmy.cz apod.)</text:p>
      <text:p text:style-name="Text_20_body">* <text:span text:style-name="Strong_20_Emphasis">Fulltextové vyhledávání</text:span>: automatické programy, které analyzují dokumenty a poté nalezená klíčová slova ukládají do své databáze. Např. Google, Seznam apod</text:p>
      <text:h text:style-name="Heading_20_2" text:outline-level="2"><text:bookmark-start text:name="__RefHeading___socialni.site_11"/><text:bookmark-start text:name="socialni.site"/>Sociální sítě<text:bookmark-end text:name="__RefHeading___socialni.site_11"/><text:bookmark-end text:name="socialni.site"/></text:h>
      <text:p text:style-name="Text_20_body">Typický příklad obsahu pro „Web 2.0“ - síť umožňující uživateli si vytvořit (soukromý/veřejný) profil a komunikovat s dalšími uživateli, sdílet informace, fotky, videa.
Facebook: nejpopulárnější sociální síť
Twitter: zaměřený především na text - mikroblogy
Instagram: zaměřený na fotografie
LinkedIn: k pracovním účelům, navazování firemních kontaktů apod.
Google+: konkurence facebooku od Google</text:p>
      <text:h text:style-name="Heading_20_3" text:outline-level="3"><text:bookmark-start text:name="__RefHeading___bezpecnost.na.socialnich.sitich_12"/><text:bookmark-start text:name="bezpecnost.na.socialnich.sitich"/>Bezpečnost na sociálních sítích<text:bookmark-end text:name="__RefHeading___bezpecnost.na.socialnich.sitich_12"/><text:bookmark-end text:name="bezpecnost.na.socialnich.sitich"/></text:h>
      <text:p text:style-name="Text_20_body">Bezpečnost obsahu na socíálních sítích je často diskutovaným tématem. Největší rizika jsou:
Zneužití sdílených intimních dat, omezení soukromí uživatele - řešení: nesdílet žádná soukromá data, příp. omezit jejich viditelnost viditelnost pro veřejnost
Možnost falešné identity, kterou budeme považovat za skutečnou - řešení: nenavazovat kontakty s cizími lidm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4:49</meta:creation-date>
    <dc:creator>Generated</dc:creator>
    <dc:date>2026-09-05T07::34:49</dc:date>
    <dc:language>en-US</dc:language>
    <meta:editing-cycles>1</meta:editing-cycles>
    <meta:editing-duration>PT0S</meta:editing-duration>
    <dc:title>informatika:maturita:13a</dc:title>
  </office:meta>
</office:document-meta>
</file>