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85d59357405ce48322dbc9c594ca5e4.jpg"/>
  <manifest:file-entry manifest:media-type="image/png" manifest:full-path="Pictures/746c3ea49fe992c68cea1ba0a59e40b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formatika:maturita:11a"/><text:bookmark-start text:name="__RefHeading___site.technologie.topologie.hw_1"/><text:bookmark-start text:name="site.technologie.topologie.hw"/>Sítě (technologie, topologie, HW)<text:bookmark-end text:name="__RefHeading___site.technologie.topologie.hw_1"/><text:bookmark-end text:name="site.technologie.topologie.hw"/></text:h>
      <text:h text:style-name="Heading_20_2" text:outline-level="2"><text:bookmark-start text:name="__RefHeading___technologie.siti_2"/><text:bookmark-start text:name="technologie.siti"/>Technologie sítí<text:bookmark-end text:name="__RefHeading___technologie.siti_2"/><text:bookmark-end text:name="technologie.siti"/></text:h>
      <text:h text:style-name="Heading_20_3" text:outline-level="3"><text:bookmark-start text:name="__RefHeading___pocitacove.site_3"/><text:bookmark-start text:name="pocitacove.site"/>Počítačové sítě<text:bookmark-end text:name="__RefHeading___pocitacove.site_3"/><text:bookmark-end text:name="pocitacove.site"/></text:h>
      <text:p text:style-name="Text_20_body">Počítačové sítě využívají digitální přenos dat a na rozdíl od telefonních sítí může být více zařízení připojených na jedné společné lince. Data se odesílají v „balíčcích“ - tzv. pakety (packet), které jsou po společné lince poslány do požadovaného zařízení.</text:p>
      <text:p text:style-name="Text_20_body">Počítačové sítě dělíme na:</text:p>
      <text:h text:style-name="Heading_20_4" text:outline-level="4"><text:bookmark-start text:name="__RefHeading___dratove_4"/><text:bookmark-start text:name="dratove"/>Drátové<text:bookmark-end text:name="__RefHeading___dratove_4"/><text:bookmark-end text:name="dratove"/></text:h>
      <text:p text:style-name="Text_20_body">Na drátové sítě se používá nejčastěji kroucená dvojlinka, jedná se o kabel obsahující 4 dvojice drátů, který je zakončen konektory <text:span text:style-name="Strong_20_Emphasis">RJ45</text:span>. Kroucená dvojlinka se dá dělit podle stínění na <text:span text:style-name="Strong_20_Emphasis">UTP</text:span> (nestíněná) a <text:span text:style-name="Strong_20_Emphasis">STP</text:span> (stíněná) a podle maximální rychlosti přenosu do kategorií (<text:span text:style-name="Strong_20_Emphasis">cat 5</text:span> - 100 Mb/s, <text:span text:style-name="Strong_20_Emphasis">cat 6</text:span> - 1 Gb/s). </text:p>
      <text:p text:style-name="Text_20_body">Dalším typem drátové sítě je síť optická, která pro přenos využívá světlo procházející skleněným, nebo plastovým kabelem. Optický kabel (fiber) má tedy velmi vysokou rychlost přenosu (10 Gb/s), také není nutné použití boosterů pro zesílení signálu. Oproti dvojlince je však dražší a pouze jednosměrný.</text:p>
      <text:h text:style-name="Heading_20_4" text:outline-level="4"><text:bookmark-start text:name="__RefHeading___bezdratove_5"/><text:bookmark-start text:name="bezdratove"/>Bezdrátové<text:bookmark-end text:name="__RefHeading___bezdratove_5"/><text:bookmark-end text:name="bezdratove"/></text:h>
      <text:p text:style-name="Text_20_body">Mezi nejznámější zástupce bezdrátových sítí patří <text:span text:style-name="Strong_20_Emphasis">WiFi</text:span>, která umožňuje bezdrátové připojení na střední vzdálenosti (řádově desítky metrů). Dělí se podle podle standartů (802.11a, b, g, n, ac) a podle frekvence (<text:span text:style-name="Strong_20_Emphasis">2.4 GHz</text:span> - nejčastější, <text:span text:style-name="Strong_20_Emphasis">5 Ghz</text:span> - vyšší rychlost, ale menší dosah). Jejím nástupcem je <text:span text:style-name="Strong_20_Emphasis">WiMAX</text:span>, který má větší dosah (až desítky km) a rychlejší přenos dat (až stovky Mb/s).</text:p>
      <text:p text:style-name="Text_20_body">Dalším typem bezdrátové sítě je Bluetooth, které se dnes využívá pro propojení bezdrátových příslušenství s telefonem nebo počítačem (menší dosah a rychlost oproti WiFi). Za zmínku také stojí IrDA, která se dřív používala pro komunikaci mezi telefony.</text:p>
      <text:h text:style-name="Heading_20_3" text:outline-level="3"><text:bookmark-start text:name="__RefHeading___telefonni.site_6"/><text:bookmark-start text:name="telefonni.site"/>Telefonní sítě<text:bookmark-end text:name="__RefHeading___telefonni.site_6"/><text:bookmark-end text:name="telefonni.site"/></text:h>
      <text:h text:style-name="Heading_20_4" text:outline-level="4"><text:bookmark-start text:name="__RefHeading___dratove_7"/><text:bookmark-start text:name="dratove1"/>Drátové<text:bookmark-end text:name="__RefHeading___dratove_7"/><text:bookmark-end text:name="dratove1"/></text:h>
      <text:p text:style-name="Text_20_body">Původní telefonní sítí byla <text:span text:style-name="Strong_20_Emphasis">dial-up</text:span>, která umožňovala připojení s maximální rychlostí 56 kb/s. Dnes se již nepoužívá, jelikož byla nahrazena <text:span text:style-name="Strong_20_Emphasis">DSL</text:span>, které využívá stejně jako dial-up analogové připojení, které je následně převedeno do digitálního signálu pomocí modemu. Oproti dial-up ale umožňuje současné telefonování a připojení k internetu s mnohem větší rychlostí. DSL nejčastěji používá asynchroní rozdělení připojení (<text:span text:style-name="Strong_20_Emphasis">ADSL</text:span>) pro upload a download (většina uživatelů spíše stahuje soubory).</text:p>
      <text:h text:style-name="Heading_20_4" text:outline-level="4"><text:bookmark-start text:name="__RefHeading___bezdratove_8"/><text:bookmark-start text:name="bezdratove1"/>Bezdrátové<text:bookmark-end text:name="__RefHeading___bezdratove_8"/><text:bookmark-end text:name="bezdratove1"/></text:h>
      <text:p text:style-name="Text_20_body">Bezdrátové (mobilní) sítě se dělí do tzv. generací podle maximální možné rychlosti připojení na:</text:p>
      <text:p text:style-name="Text_20_body"><text:span text:style-name="Strong_20_Emphasis">1G</text:span> - analogové připojení, pouze na telefonování (špatná kvalita)</text:p>
      <text:p text:style-name="Text_20_body"><text:span text:style-name="Strong_20_Emphasis">2G</text:span> - digitální, např. <text:span text:style-name="Strong_20_Emphasis">GPRS</text:span> (cca 80 kb/s) a <text:span text:style-name="Strong_20_Emphasis">EDGE</text:span> (cca 200 kb/s)</text:p>
      <text:p text:style-name="Text_20_body"><text:span text:style-name="Strong_20_Emphasis">3G</text:span> - např. <text:span text:style-name="Strong_20_Emphasis">UMTS</text:span> (až 42 Mb/s)</text:p>
      <text:p text:style-name="Text_20_body"><text:span text:style-name="Strong_20_Emphasis">4G LTE</text:span> - nejedná se o skutečné 4G (cca do 100 Mb/s)</text:p>
      <text:h text:style-name="Heading_20_3" text:outline-level="3"><text:bookmark-start text:name="__RefHeading___site.kabelove.televize_9"/><text:bookmark-start text:name="site.kabelove.televize"/>Sítě kabelové televize<text:bookmark-end text:name="__RefHeading___site.kabelove.televize_9"/><text:bookmark-end text:name="site.kabelove.televize"/></text:h>
      <text:p text:style-name="Text_20_body">Internet je do domácnosti možno zavést i přes koaxiální kabel kabelové televize. Stejně jako u drátového připojení telefonní sítě, i zde je příchozí signál analogový. Proto se musí vždy použít modem pro jeho převedení na digitální signál.</text:p>
      <text:p text:style-name="Text_20_body">Viz <text:a xlink:type="simple" xlink:href="https://wiki.gml.cz/informatika:site:uvod" text:style-name="Internet_20_link" text:visited-style-name="Visited_20_Internet_20_Link">Počítačové sítě</text:a>.</text:p>
      <text:h text:style-name="Heading_20_2" text:outline-level="2"><text:bookmark-start text:name="__RefHeading___topologie_10"/><text:bookmark-start text:name="topologie"/>Topologie<text:bookmark-end text:name="__RefHeading___topologie_10"/><text:bookmark-end text:name="topologie"/></text:h>
      <text:p text:style-name="Text_20_body">Topologie = struktura zapojení jednotlivých síťových prvků.</text:p>
      <text:p text:style-name="Text_20_body">Existují 4 nejběžnější topologie:</text:p>
      <text:list text:style-name="List_20_1" text:continue-numbering="false">
        <text:list-item>
          <text:p text:style-name="List_20_1_Content_First"> Bus (Sběrnicová)</text:p>
        </text:list-item>
        <text:list-item>
          <text:p text:style-name="List_20_1_Content"> Ring (Kruhová)</text:p>
        </text:list-item>
        <text:list-item>
          <text:p text:style-name="List_20_1_Content"> Star (Hvězdicová)</text:p>
        </text:list-item>
        <text:list-item>
          <text:p text:style-name="List_20_1_Content_Last"> Mesh (Smíšená)</text:p>
        </text:list-item>
      </text:list>
      <text:p text:style-name="Text_20_body"><draw:frame draw:style-name="media" draw:name="0" text:anchor-type="as-char" draw:z-index="0" svg:width="9.2604166666667cm" style:rel-width="100%" svg:height="10.689166666667cm" style:rel-height="scale"><draw:image xlink:href="Pictures/485d59357405ce48322dbc9c594ca5e4.jpg" xlink:type="simple" xlink:show="embed" xlink:actuate="onLoad"/></draw:frame></text:p>
      <text:h text:style-name="Heading_20_3" text:outline-level="3"><text:bookmark-start text:name="__RefHeading___bus_11"/><text:bookmark-start text:name="bus"/>Bus<text:bookmark-end text:name="__RefHeading___bus_11"/><text:bookmark-end text:name="bus"/></text:h>
      <text:p text:style-name="Text_20_body">Ve sběrnicové topologii zprostředkovvává spojení jen jedno přenosové médium (sběrnice). Problémem sběrnicové topologie je, že má jen jednu kolizní doménu (více zařízení v nic nemůže mluvit naráz). Dalším problémem je, že pokud nastane problém ve sběrnici, zařízení spolu nemůžou komunikovat. Výhodou je levné a jednoduché vytvoření sítě. V dnešní době se sběrnicová topologie v praxi moc nevyužívá.</text:p>
      <text:h text:style-name="Heading_20_3" text:outline-level="3"><text:bookmark-start text:name="__RefHeading___ring_12"/><text:bookmark-start text:name="ring"/>Ring<text:bookmark-end text:name="__RefHeading___ring_12"/><text:bookmark-end text:name="ring"/></text:h>
      <text:p text:style-name="Text_20_body">V kruhové topologii jsou všechny počítače zapojeny do kruhu (viz. obrázek). Data se posílají do kruhu doud nedorazí do cíle. Kolize jsou v kruhové topologii předáváním speciálního paketu (=token), pouze zařízení, které má token smí mluvit. Nevýhodou je složitá implementace a to, že pokud dojde k přerušení kruhu zařízení spolu nemůžou komunikovat.</text:p>
      <text:h text:style-name="Heading_20_3" text:outline-level="3"><text:bookmark-start text:name="__RefHeading___star_13"/><text:bookmark-start text:name="star"/>Star<text:bookmark-end text:name="__RefHeading___star_13"/><text:bookmark-end text:name="star"/></text:h>
      <text:p text:style-name="Text_20_body">HVězdicové topologii je jedno centrální zařízení, ke kterému jsou připojeny všechny ostatní zařízení. Výhodou je, že narozdíl od dvou předchozích topologií, že pokud dojde k přerušení cesty k jednomu ze zařízení ostatní můžou v pohodě fungovat. Další výhodou je, že nedochází ke kolizím. Nevýhodou je, že vytvoření hvězdy bývá u větších sítít náročnější. Nevýhodou je, že když selže centrální zařízení nemůže komunikovat nikdo.</text:p>
      <text:h text:style-name="Heading_20_3" text:outline-level="3"><text:bookmark-start text:name="__RefHeading___mesh_14"/><text:bookmark-start text:name="mesh"/>Mesh<text:bookmark-end text:name="__RefHeading___mesh_14"/><text:bookmark-end text:name="mesh"/></text:h>
      <text:p text:style-name="Text_20_body">Smíšená topologie je topologie v níž je co nejvíc zařízení propojeno do sebe. Realně nejpoužívanější (internet).</text:p>
      <text:h text:style-name="Heading_20_2" text:outline-level="2"><text:bookmark-start text:name="__RefHeading___deleni.siti.podle.rozlohy_15"/><text:bookmark-start text:name="deleni.siti.podle.rozlohy"/>Dělení sítí podle rozlohy<text:bookmark-end text:name="__RefHeading___deleni.siti.podle.rozlohy_15"/><text:bookmark-end text:name="deleni.siti.podle.rozlohy"/></text:h>
      <text:p text:style-name="Text_20_body"><text:span text:style-name="Strong_20_Emphasis">PAN</text:span> - vyměňuje data a řeší služby jednoho člověka (Bluetooth, IrDA,…)
<text:span text:style-name="Strong_20_Emphasis">LAN</text:span> - vyměňuje data a řeší služby v rámci jedné domácnosti nebo firmy
<text:span text:style-name="Strong_20_Emphasis">WAN</text:span> - propojuje menší sítě (poskytovatel připojení k internetu)</text:p>
      <text:h text:style-name="Heading_20_2" text:outline-level="2"><text:bookmark-start text:name="__RefHeading___iso.osi.model_16"/><text:bookmark-start text:name="iso.osi.model"/>ISO/OSI Model<text:bookmark-end text:name="__RefHeading___iso.osi.model_16"/><text:bookmark-end text:name="iso.osi.model"/></text:h>
      <text:p text:style-name="Text_20_body"><text:span text:style-name="Strong_20_Emphasis">ISO/OSI</text:span> model (dále už jen OSI) byl stvořen za účelem standardizace síťové komunikace. OSI model rozděluje celkovou síťovou komunikaci na 7 vrstev.</text:p>
      <text:list text:style-name="List_20_1" text:continue-numbering="false">
        <text:list-item>
          <text:p text:style-name="List_20_1_Content_First"> 7. vrstva - Aplikační vrstva - z pohledu sítě nezajímavá, umožňuje aplikaci přístup ke komunikaci</text:p>
        </text:list-item>
        <text:list-item>
          <text:p text:style-name="List_20_1_Content"> 6. vrstva - Prezentační vrstva - z pohledu sítě nezajímavá, má na starosti transformaci dat do tvaru, který používají aplikace </text:p>
        </text:list-item>
        <text:list-item>
          <text:p text:style-name="List_20_1_Content"> 5. vrstva - Relační vrstva - z pohledu sítě nezajímavá, má na starosti relační spojení</text:p>
        </text:list-item>
        <text:list-item>
          <text:p text:style-name="List_20_1_Content"> 4. vrstva - Transportní vrstva - přiděluje porty, rozlišuje mezi protokoly TCP, UDP, SCTP</text:p>
        </text:list-item>
        <text:list-item>
          <text:p text:style-name="List_20_1_Content"> 3. vrstva - Síťová vrstva - přidává zdrojovou a cílovou IP adresu a má na starosti směrování v síti</text:p>
        </text:list-item>
        <text:list-item>
          <text:p text:style-name="List_20_1_Content"> 2. vrstva - Linková vrstva - přidává zdrojovou a cílovou MAC adresu zařízení (fyzická adresace dvou spojených zařízení) </text:p>
        </text:list-item>
        <text:list-item>
          <text:p text:style-name="List_20_1_Content_Last"> 1. vrstva - Fyzická vrstva - kabeláž (kroucená dvojlinka, optika, koaxiál,…)</text:p>
        </text:list-item>
      </text:list>
      <text:h text:style-name="Heading_20_2" text:outline-level="2"><text:bookmark-start text:name="__RefHeading___transportni.protokoly_17"/><text:bookmark-start text:name="transportni.protokoly"/>Transportní protokoly<text:bookmark-end text:name="__RefHeading___transportni.protokoly_17"/><text:bookmark-end text:name="transportni.protokoly"/></text:h>
      <text:h text:style-name="Heading_20_3" text:outline-level="3"><text:bookmark-start text:name="__RefHeading___tcp_18"/><text:bookmark-start text:name="tcp"/>TCP<text:bookmark-end text:name="__RefHeading___tcp_18"/><text:bookmark-end text:name="tcp"/></text:h>
      <text:p text:style-name="Text_20_body">Ještě před začátkem přenosu dat dochází k <text:span text:style-name="Strong_20_Emphasis">three-way handshakeu</text:span>. Klientský počítač pošle na server náhodně vygenerované číslo (x) s příznakem SYN. Server odpoví s příznakem ACK s číslem x+1. Klient pošle na server ACK s číslem (x+1)+1.</text:p>
      <text:p text:style-name="Text_20_body">Poté dochází k přenosu dat. Data jsou posílána v přesném pořadí, jak jdou za sebou. Ke každému packetu přidává číslo packetu s příznakem SEQ. Jakmile příjemce zpracuje packet (nebo více packetů) odpoví příznakem ACK s číslem posledního zpracovaného packetu s přičtenou jedničkou. </text:p>
      <text:p text:style-name="Text_20_body">Ukázka komunikace pomocí TCP (16. packet se při přenosu ztratil a je poslán znovu):
<draw:frame draw:style-name="media" draw:name="1" text:anchor-type="as-char" draw:z-index="1" svg:width="24.60625cm" style:rel-width="100%" svg:height="15.107708333333cm" style:rel-height="scale"><draw:image xlink:href="Pictures/746c3ea49fe992c68cea1ba0a59e40bc.png" xlink:type="simple" xlink:show="embed" xlink:actuate="onLoad"/></draw:frame></text:p>
      <text:p text:style-name="Text_20_body"><text:span text:style-name="Strong_20_Emphasis">Výhody:</text:span> veškerá data jsou odeslána a přijata</text:p>
      <text:p text:style-name="Text_20_body"><text:span text:style-name="Strong_20_Emphasis">Nevýhody:</text:span> nižší rychlost než UDP, velká velikost hlaviček</text:p>
      <text:h text:style-name="Heading_20_3" text:outline-level="3"><text:bookmark-start text:name="__RefHeading___udp_19"/><text:bookmark-start text:name="udp"/>UDP<text:bookmark-end text:name="__RefHeading___udp_19"/><text:bookmark-end text:name="udp"/></text:h>
      <text:p text:style-name="Text_20_body">Během přenosu dat pomocí UDP nedochází ke kontrole, zda data doputují na místo určení. Používá se například při videokomunikaci (Skype) nebo pro synchronizaci dat o čase (NTP protokol)</text:p>
      <text:p text:style-name="Text_20_body"><text:span text:style-name="Strong_20_Emphasis">Výhody:</text:span> rychlejší přenos, menší objem přidaných dat do hlavičky</text:p>
      <text:p text:style-name="Text_20_body"><text:span text:style-name="Strong_20_Emphasis">Nevýhody:</text:span> není jistá integrita dat</text:p>
      <text:h text:style-name="Heading_20_2" text:outline-level="2"><text:bookmark-start text:name="__RefHeading___hardware.v.sitich_20"/><text:bookmark-start text:name="hardware.v.sitich"/>Hardware v sítích<text:bookmark-end text:name="__RefHeading___hardware.v.sitich_20"/><text:bookmark-end text:name="hardware.v.sitich"/></text:h>
      <text:h text:style-name="Heading_20_3" text:outline-level="3"><text:bookmark-start text:name="__RefHeading___modem_21"/><text:bookmark-start text:name="modem"/>Modem<text:bookmark-end text:name="__RefHeading___modem_21"/><text:bookmark-end text:name="modem"/></text:h>
      <text:p text:style-name="Text_20_body">Zařízení sloužící ke připojení přes telefonní linku. Moduluje/Demoduluje analogový signál na digitální.</text:p>
      <text:h text:style-name="Heading_20_3" text:outline-level="3"><text:bookmark-start text:name="__RefHeading___hub_22"/><text:bookmark-start text:name="hub"/>Hub<text:bookmark-end text:name="__RefHeading___hub_22"/><text:bookmark-end text:name="hub"/></text:h>
      <text:p text:style-name="Text_20_body">Zastaralé zařízení používající v minulosti. Měl několik portů, do kterých je připojeno vícero zařízení. Pokud přijdou do Hubu data, Hub je rozesílá všem ostatní. Nemůže komunikovat více zařízení najednou (má jenom jednu kolizní doménu), pokud dojde ke komunikaci vícero zařízení Hub jim to oznámí a ony se znovu pokusí komunikovat až po náhodném časovém intervalu.</text:p>
      <text:h text:style-name="Heading_20_3" text:outline-level="3"><text:bookmark-start text:name="__RefHeading___switch_23"/><text:bookmark-start text:name="switch"/>Switch<text:bookmark-end text:name="__RefHeading___switch_23"/><text:bookmark-end text:name="switch"/></text:h>
      <text:p text:style-name="Text_20_body">(překl. přepínač)</text:p>
      <text:p text:style-name="Text_20_body">Propojuje zařízení v rámci jedné místní sítě (⇒ pracuje na 2. vrstvě OSI modelu). Umí jenom přeposílat jednotlivá data. Narozdíl od Hubu však ví, která data patří kterému zařízení (podle MAC adresy v packetu) a podle toho je posílá. Důležitou specifikací je počet portů určených k propojení mezi zařízeními. </text:p>
      <text:h text:style-name="Heading_20_3" text:outline-level="3"><text:bookmark-start text:name="__RefHeading___ap_24"/><text:bookmark-start text:name="ap"/>AP<text:bookmark-end text:name="__RefHeading___ap_24"/><text:bookmark-end text:name="ap"/></text:h>
      <text:p text:style-name="Text_20_body">Access point (AP) je zařízení plnící podoubnou funkci jako switch, ale pro bezdrátové připojení přes WiFi.</text:p>
      <text:h text:style-name="Heading_20_3" text:outline-level="3"><text:bookmark-start text:name="__RefHeading___router_25"/><text:bookmark-start text:name="router"/>Router<text:bookmark-end text:name="__RefHeading___router_25"/><text:bookmark-end text:name="router"/></text:h>
      <text:p text:style-name="Text_20_body">(překl. směrovač)</text:p>
      <text:p text:style-name="Text_20_body">Slouží k propojení jedné nebo více sítí (⇒ pracuje na 3. vrstvě OSI modelu). Typicky připojení místní sítě do W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5T07::34:50</meta:creation-date>
    <dc:creator>Generated</dc:creator>
    <dc:date>2026-09-05T07::34:50</dc:date>
    <dc:language>en-US</dc:language>
    <meta:editing-cycles>1</meta:editing-cycles>
    <meta:editing-duration>PT0S</meta:editing-duration>
    <dc:title>informatika:maturita:11a</dc:title>
  </office:meta>
</office:document-meta>
</file>