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33767c0771496cd58dffce4242cf17f.png"/>
  <manifest:file-entry manifest:media-type="image/jpeg" manifest:full-path="Pictures/0172e885c288c42e456f277c99512701.jpg"/>
  <manifest:file-entry manifest:media-type="image/gif" manifest:full-path="Pictures/b0cae1c5edd3a100895a12973058488d.gif"/>
  <manifest:file-entry manifest:media-type="image/jpeg" manifest:full-path="Pictures/13e8bacf892ab03a9d7e40cd16fb58ae.jpg"/>
  <manifest:file-entry manifest:media-type="image/jpeg" manifest:full-path="Pictures/1405e64e7610e393b7983db4337f8183.jpg"/>
  <manifest:file-entry manifest:media-type="image/jpeg" manifest:full-path="Pictures/aaf60f0932e37df4a6a35acebce7d9a7.jpg"/>
  <manifest:file-entry manifest:media-type="image/jpeg" manifest:full-path="Pictures/09677dabb79679943d0e471502763da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ormatika:maturita:10a"/><text:bookmark-start text:name="__RefHeading___tiskarny.a.skenery_1"/><text:bookmark-start text:name="tiskarny.a.skenery"/>Tiskárny a skenery<text:bookmark-end text:name="__RefHeading___tiskarny.a.skenery_1"/><text:bookmark-end text:name="tiskarny.a.skenery"/></text:h>
      <text:h text:style-name="Heading_20_2" text:outline-level="2"><text:bookmark-start text:name="__RefHeading___tiskarny_2"/><text:bookmark-start text:name="tiskarny"/>Tiskárny<text:bookmark-end text:name="__RefHeading___tiskarny_2"/><text:bookmark-end text:name="tiskarny"/></text:h>
      <text:p text:style-name="Text_20_body">Tiskárna je grafické výstupní zařízení počítače, umožňuje tedy přenos elektronických vstupních dat na na papír, fotopapír apod.</text:p>
      <text:h text:style-name="Heading_20_3" text:outline-level="3"><text:bookmark-start text:name="__RefHeading___zakladni.typy_3"/><text:bookmark-start text:name="zakladni.typy"/>Základní typy<text:bookmark-end text:name="__RefHeading___zakladni.typy_3"/><text:bookmark-end text:name="zakladni.typy"/></text:h>
      <text:p text:style-name="Text_20_body"><text:span text:style-name="Strong_20_Emphasis">Jehličkové</text:span> (anglicky dot-matrix printer, needle printer, wire printer) – řada 8, 9 nebo 24 jehliček je umístěna v tiskové hlavě, která projíždí nad papírem kolmo na směr jeho posunu. Jehličky propisují přes barvící pásku na papír jemné body, ze kterých se skládají písmena a obrázky. Tyto tiskárny mají velmi nízké náklady na tisk a mohou vytvářet kopii průpisem (přes kopírák). Mohou se tak například tisknout mzdové lístky ve speciálních zalepených obálkách. Nevýhodou je větší hlučnost, horší kvalita tisku a u levnějších modelů velmi nízká rychlost tisku. Využívají se například na tisk jízdenek anebo účtů.</text:p>
      <text:p text:style-name="Text_20_body"><draw:frame draw:style-name="mediacenter" draw:name=" Princip jehličkového tisku Legend" text:anchor-type="paragraph" draw:z-index="0" svg:width="10.583333333333cm"><draw:text-box><text:p text:style-name="legendcenter"><draw:frame draw:style-name="mediacenter" draw:name=" Princip jehličkového tisku" text:anchor-type="paragraph" draw:z-index="0" svg:width="10.583333333333cm" svg:height="7.2319444444444cm"><draw:image xlink:href="Pictures/233767c0771496cd58dffce4242cf17f.png" xlink:type="simple" xlink:show="embed" xlink:actuate="onLoad"/></draw:frame> Princip jehličkového tisku</text:p></draw:text-box></draw:frame></text:p>
      <text:p text:style-name="Text_20_body"><text:span text:style-name="Strong_20_Emphasis">Řádkové</text:span> (anglicky line printer) – typ jehličkových tiskáren; tisknou celý řádek najednou a jsou velmi rychlé, v některých aplikacích stále nenahraditelné, rychlost až 2000 řádků/min.</text:p>
      <text:p text:style-name="Text_20_body"><text:span text:style-name="Strong_20_Emphasis">Tepelné/termické</text:span> (přímý tisk) – barva se nachází přímo na speciálním papíře a je citlivá na teplo (váleček papíru napuštěný teplocitlivou chemikálií) – barva reaguje na ohřátý bod v tiskové liště (v šíři papíru) a ztmavne (barvu ovlivnit nelze). Výhodou je velice levný a jednoduchý provoz (papír je levný a výměnu zvládne kdokoliv), nevýhodou nízká kvalita, černobílý tisk, postupné blednutí na denním světle a v teple.</text:p>
      <text:p text:style-name="Text_20_body"><text:span text:style-name="Strong_20_Emphasis">Termosublimační</text:span> – fungují na principu sublimace, základní princip je stejný jako u přímého tepelného tisku, jen je mezi hlavou a papírem speciální termotransferová fólie, ze které se barvy teplem přenesou (většinou se barvy nanáší zvlášť) na potiskované médium (většinou speciální papír), a to v plynném skupenství. Barva poté přechází do skupenství pevného a zasychá. Jedno- i vícebarevný termosublimační tisk se používá v tiskárnách na potisk plastových karet nebo při tisku fotografií ve vysoké kvalitě, není však příliš vhodný pro tisk textu.</text:p>
      <text:p text:style-name="Text_20_body"><text:span text:style-name="Plugin_Wrap_Span_Less significant"><text:span text:style-name="Strong_20_Emphasis">Kontinuální inkoustové</text:span> – vytváří nepřetržitý proud inkoustu, z něhož jsou vychylovány kapky tak, aby na určené místo na potiskovaném papíře dopadlo potřebné množství inkoustu. Zbylé kapky jsou poté odváděny zpět do zásobníku. Dnes se již využívá zřídka, například při profesionálním velkoformátovém tisku kvůli své vyšší rychlosti oproti ostatním inkoustovým metodám tisku a především při potisku obalů v potravinářství.
</text:span></text:p>
      <text:p text:style-name="Text_20_body"><text:span text:style-name="Strong_20_Emphasis">Termální inkoustové</text:span> (bublinkové) – pracují s tepelnými tělísky, které zahřívají inkoust v malých komůrkách uvnitř trysek. Při zahřátí vznikne v trysce bublina, která vymrští inkoustovou kapku na potiskovaný papír. Tato metoda je dnes i přes vysoké požadavky na kvalitu inkoustu (i přes zahřívání musí mít stálou barvu) v běžných inkoustových tiskárnách nejrozšířenější.</text:p>
      <text:p text:style-name="Text_20_body"><draw:frame draw:style-name="mediacenter" draw:name=" Princip bublinkového tisku Legend" text:anchor-type="paragraph" draw:z-index="0" svg:width="7.858125cm" style:rel-width="100%"><draw:text-box><text:p text:style-name="legendcenter"><draw:frame draw:style-name="mediacenter" draw:name=" Princip bublinkového tisku" text:anchor-type="paragraph" draw:z-index="1" svg:width="7.858125cm" style:rel-width="100%" svg:height="3.9952083333333cm" style:rel-height="scale"><draw:image xlink:href="Pictures/0172e885c288c42e456f277c99512701.jpg" xlink:type="simple" xlink:show="embed" xlink:actuate="onLoad"/></draw:frame> Princip bublinkového tisku</text:p></draw:text-box></draw:frame></text:p>
      <text:p text:style-name="Text_20_body"><text:span text:style-name="Strong_20_Emphasis">Piezoelektrické inkoustové</text:span> – pracují s piezoelektrickými krystaly. Jedná se o destičky, která je schopna měnit svůj tvar (resp. objem) v závislosti na změně elektrického napětí. Krystaly se poté nachází v samotných tryskách, pracují tedy jako mikroskopická pumpička, která je schopna vystřelit kapku z trysky na papír.</text:p>
      <text:p text:style-name="Text_20_body"><draw:frame draw:style-name="mediacenter" draw:name=" Princip piezoelektrického tisku Legend" text:anchor-type="paragraph" draw:z-index="0" svg:width="14.684375cm"><draw:text-box><text:p text:style-name="legendcenter"><draw:frame draw:style-name="mediacenter" draw:name=" Princip piezoelektrického tisku" text:anchor-type="paragraph" draw:z-index="2" svg:width="14.684375cm" svg:height="13.229166666667cm"><draw:image xlink:href="Pictures/b0cae1c5edd3a100895a12973058488d.gif" xlink:type="simple" xlink:show="embed" xlink:actuate="onLoad"/></draw:frame> Princip piezoelektrického tisku</text:p></draw:text-box></draw:frame></text:p>
      <text:p text:style-name="Text_20_body"><text:span text:style-name="Strong_20_Emphasis">Voskové inkoustové</text:span> – pracují podobně jako klasické inkoustové tiskárny, ale místo inkoustu využívají speciální vosk, který se po natavení vystřikuje tryskami na papír, kde se přilepí. Mají velmi živé podání barev a celkově vysokou kvalitou tisku.</text:p>
      <text:p text:style-name="Text_20_body"><text:span text:style-name="Strong_20_Emphasis">Laserové</text:span> – používají laserový paprsek k vykreslení obrazu na fotocitlivý a polovodičový, obvykle selenový válec, který je předem nabit statickým nábojem po celém svém povrchu. Po ozáření laserem však na daných místech válec náboj ztrácí a při následném styku se souhlasně nabitým tonerem (jemný barevný prášek) dojde k zachycení pouze na místech, kde byl náboj odstraněn laserem. Následně dojde k přenesení toneru na papír, který je nabit opačným nábojem. Papír nakonec projde zažehlovacím válcem, který při teplotě okolo 200 °C toner na papír zažehlí.</text:p>
      <text:p text:style-name="Text_20_body"><draw:frame draw:style-name="mediacenter" draw:name=" Princip laseroveho tisku Legend" text:anchor-type="paragraph" draw:z-index="0" svg:width="15.875cm"><draw:text-box><text:p text:style-name="legendcenter"><draw:frame draw:style-name="mediacenter" draw:name=" Princip laseroveho tisku" text:anchor-type="paragraph" draw:z-index="3" svg:width="15.875cm" svg:height="7.7065909090909cm"><draw:image xlink:href="Pictures/13e8bacf892ab03a9d7e40cd16fb58ae.jpg" xlink:type="simple" xlink:show="embed" xlink:actuate="onLoad"/></draw:frame> Princip laseroveho tisku</text:p></draw:text-box></draw:frame></text:p>
      <text:p text:style-name="Text_20_body">V <text:span text:style-name="Strong_20_Emphasis">porovnání</text:span> s inkoustovými tiskárnami přináší laserové vyšší kvalitu tisku textu, horší jsou však při tisku fotografií. Laserové tiskárny jsou také většinou o něco rychlejší než tiskárny inkoustové. Zároveň mají značně vyšší pořizovací cenu, ale mnohem nižší cenu následného tisku.</text:p>
      <text:p text:style-name="Text_20_body"><text:span text:style-name="Strong_20_Emphasis">LED tiskárny</text:span> – funguje na prakticky stejném principu jako laserové tiskárny, ale laserový paprsek je zde nahrazen řadou LED diod a otáčející se válec je tedy osvětlován rovnou po celých řádcích. Jde o konstrukčně jednoduší řešení s menší šancí na opotřebení, vše však na úkor kvality tisku.</text:p>
      <text:p text:style-name="Text_20_body"><text:span text:style-name="Strong_20_Emphasis">Plottery</text:span> – speciální tiskárny pro velké formáty a zvláštní použití. Klasický plotter kreslí obraz pomocí tužky nebo pera. Existují ale i varianty s inkoustovou tiskovou hlavou podobnou klasické tiskárně, případně řezací plottery, kde místo pera je nástroj na řezání (reklamní fólie na auta). Medium (papír) může být pohyblivé v jedné ose nebo je pevně umístěno a pohybuje se pouze pero. Plottery se používají především na technické výkresy velkých rozměrů.</text:p>
      <text:p text:style-name="Text_20_body"><draw:frame draw:style-name="mediacenter" draw:name=" Plotter Legend" text:anchor-type="paragraph" draw:z-index="0" svg:width="10.583333333333cm"><draw:text-box><text:p text:style-name="legendcenter"><draw:frame draw:style-name="mediacenter" draw:name=" Plotter" text:anchor-type="paragraph" draw:z-index="4" svg:width="10.583333333333cm" svg:height="7.9375cm"><draw:image xlink:href="Pictures/1405e64e7610e393b7983db4337f8183.jpg" xlink:type="simple" xlink:show="embed" xlink:actuate="onLoad"/></draw:frame> Plotter</text:p></draw:text-box></draw:frame></text:p>
      <text:h text:style-name="Heading_20_4" text:outline-level="4"><text:bookmark-start text:name="__RefHeading___typicke.parametry_4"/><text:bookmark-start text:name="typicke.parametry"/>Typické parametry<text:bookmark-end text:name="__RefHeading___typicke.parametry_4"/><text:bookmark-end text:name="typicke.parametry"/></text:h>
      <text:list text:style-name="List_20_1" text:continue-numbering="false">
        <text:list-item>
          <text:p text:style-name="List_20_1_Content_First"> rozlišení tisku – maximální počet tisknutelných bodů na palec – DPI</text:p>
        </text:list-item>
        <text:list-item>
          <text:p text:style-name="List_20_1_Content"> rychlost tisku – kolik stránek za minutu je tiskárna schopna vytisknout</text:p>
        </text:list-item>
        <text:list-item>
          <text:p text:style-name="List_20_1_Content"> cena tisku – průměrná cena provozu tiskárny vztažená na tisk jedné stránky</text:p>
        </text:list-item>
        <text:list-item>
          <text:p text:style-name="List_20_1_Content"> šířka tisku – maximální možný vstupný formát potiskovaného média</text:p>
        </text:list-item>
        <text:list-item>
          <text:p text:style-name="List_20_1_Content"> možnost barevného tisku</text:p>
        </text:list-item>
        <text:list-item>
          <text:p text:style-name="List_20_1_Content"> možnost oboustranného tisku (duplex: manuální, plný)</text:p>
        </text:list-item>
        <text:list-item>
          <text:p text:style-name="List_20_1_Content_Last"> spotřeba při zátěží – spotřeba tiskárny během tisku</text:p>
        </text:list-item>
      </text:list>
      <text:h text:style-name="Heading_20_4" text:outline-level="4"><text:bookmark-start text:name="__RefHeading___tisk.po.siti_5"/><text:bookmark-start text:name="tisk.po.siti"/>Tisk po síti<text:bookmark-end text:name="__RefHeading___tisk.po.siti_5"/><text:bookmark-end text:name="tisk.po.siti"/></text:h>
      <text:p text:style-name="Text_20_body">Připojením tiskárny do sítě poskytneme přístup k tiskárně většímu počtu uživatelů. V komplexnějších sítích jsou používány <text:span text:style-name="Strong_20_Emphasis">tiskové servery</text:span>, které připojují klienty k tiskárně, provádí správu uživatelů, tiskových front, případně prioritních tisků atd.</text:p>
      <text:h text:style-name="Heading_20_4" text:outline-level="4"><text:bookmark-start text:name="__RefHeading___pouzivana.rozhrani.konektory_6"/><text:bookmark-start text:name="pouzivana.rozhrani.konektory"/>Používaná rozhraní, konektory<text:bookmark-end text:name="__RefHeading___pouzivana.rozhrani.konektory_6"/><text:bookmark-end text:name="pouzivana.rozhrani.konektory"/></text:h>
      <text:p text:style-name="Text_20_body">V dnešní době se nejčastěji používá USB rozhraní (často s B koncovkou) a síťové spojení, ať už přes Ethernetové připojení do sítě (UTP kabel) či přes Wi-Fi. Občas se lze setkat i s konektorem LPT.</text:p>
      <text:h text:style-name="Heading_20_3" text:outline-level="3"><text:bookmark-start text:name="__RefHeading___d.tiskarny_7"/><text:bookmark-start text:name="d.tiskarny"/>3D tiskárny<text:bookmark-end text:name="__RefHeading___d.tiskarny_7"/><text:bookmark-end text:name="d.tiskarny"/></text:h>
      <text:p text:style-name="Text_20_body">Vytváří 3D objekt po vrstvách - tzv. additive manufacturing. Jednotlivé vrstvy vytváří přidáváním materiálu - hlavní rozdíl od klasických CNC strojů. Model požadovaného objektu je pomocí softwaru nazývaného slicer “rozřezán” na vrstvy a převeden na sadu příkazů, které je tiskárna schopna provést. Ve sliceru je potřeba nastavit různé parametry pro dosažení námi požadované kvality objektu.</text:p>
      <text:h text:style-name="Heading_20_4" text:outline-level="4"><text:bookmark-start text:name="__RefHeading___fdm_8"/><text:bookmark-start text:name="fdm"/>FDM<text:bookmark-end text:name="__RefHeading___fdm_8"/><text:bookmark-end text:name="fdm"/></text:h>
      <text:p text:style-name="Text_20_body">Fused deposition modeling</text:p>
      <text:p text:style-name="Text_20_body">Do tiskové hlavy je veden drát plastu, který je zde roztaven a nanesen na podložku nebo předchozí vrstvu.</text:p>
      <text:p text:style-name="Text_20_body">Jedná se o nejrozšířenější typ 3D tiskáren. Tyto tiskárny mohou bát velice levné a lehce opravitelné a upravitelné, proto jsou oblíbeny například mezi kutily. To ale neznamená, že neexistují velice drahé a kvalitní tiskárny tohoto typu. Na tiskárnách tohoto typu lze tisknout jak poměrně kvalitní malé a detailní modely, tak obrovské modely.</text:p>
      <text:p text:style-name="Text_20_body">Nejpoužívanějšími materiály jsou PLA a ABS. Dnes se ale hodně začínají používat i různé směsi těchto materiálů (např. colorFabb PLA / PHA). Je možné tisknout i ohebné materiály, nebo například plast s přidaným kovovým prachem.</text:p>
      <text:p text:style-name="Text_20_body">Základní parametry pro tisk jsou:</text:p>
      <text:list text:style-name="List_20_1" text:continue-numbering="false">
        <text:list-item>
          <text:p text:style-name="List_20_1_Content_First"> výška vrstvy - nejpoužívanější 0.2 mm (rozsah typické tiskárny je 0.05 mm až 0.35 mm)</text:p>
        </text:list-item>
        <text:list-item>
          <text:p text:style-name="List_20_1_Content"> rychlost tisku - 50 - 80 mm/s pro tisk a 140 mm/s pro přejezd</text:p>
        </text:list-item>
        <text:list-item>
          <text:p text:style-name="List_20_1_Content"> infill (výplň) - v procentech, velice záleží na zamýšleném využití objektu</text:p>
          <text:list text:style-name="List_20_1">
            <text:list-item>
              <text:p text:style-name="List_20_1_Content"> lze vybrat z různých vzorů</text:p>
            </text:list-item>
          </text:list>
        </text:list-item>
        <text:list-item>
          <text:p text:style-name="List_20_1_Content"> spodní a vrchní vrstvy - počet plných vrstev - typicky kolem 5</text:p>
        </text:list-item>
        <text:list-item>
          <text:p text:style-name="List_20_1_Content"> support material (podpůrný materiál) - ne vždy potřeba</text:p>
        </text:list-item>
        <text:list-item>
          <text:p text:style-name="List_20_1_Content"> teplota trysky - pro PLA kolem 215°C</text:p>
        </text:list-item>
        <text:list-item>
          <text:p text:style-name="List_20_1_Content_Last"> teplota vyhřívané podložky - pro PLA kolem 50°C</text:p>
        </text:list-item>
      </text:list>
      <text:h text:style-name="Heading_20_4" text:outline-level="4"><text:bookmark-start text:name="__RefHeading___sla_9"/><text:bookmark-start text:name="sla"/>SLA<text:bookmark-end text:name="__RefHeading___sla_9"/><text:bookmark-end text:name="sla"/></text:h>
      <text:p text:style-name="Text_20_body">Tento typ tisku využívá tekutou pryskyřici která tvrdne po vystavení UV světlu. Tisková plocha je ponořena do nádoby s pryskyřicí a pomocí laseru nebo LCD panelu je vytvrzena požadovaná vrstva. Plocha je poté povytažena a proces se opakuje.</text:p>
      <text:p text:style-name="Text_20_body">Tyto tiskárny jsou výrazně dražší než FDM tiskárny. Není na nich praktické tisknout velké objekty nebo objekty které musí být velmi pevné a odolné. Dokáží ale tisknout velmi detailní modely, které není možné vyrobit pomocí FDM tiksárny.</text:p>
      <text:h text:style-name="Heading_20_2" text:outline-level="2"><text:bookmark-start text:name="__RefHeading___skenery_10"/><text:bookmark-start text:name="skenery"/>Skenery<text:bookmark-end text:name="__RefHeading___skenery_10"/><text:bookmark-end text:name="skenery"/></text:h>
      <text:p text:style-name="Text_20_body">Skener je hardwarové vstupní zařízení, umožňuje tedy převedení fyzické předlohy do digitální podoby.</text:p>
      <text:h text:style-name="Heading_20_4" text:outline-level="4"><text:bookmark-start text:name="__RefHeading___princip.skenovani_11"/><text:bookmark-start text:name="princip.skenovani"/>Princip skenování<text:bookmark-end text:name="__RefHeading___princip.skenovani_11"/><text:bookmark-end text:name="princip.skenovani"/></text:h>
      <text:p text:style-name="Text_20_body">Skener osvětluje předlohu a následně snímá odražené světlo světločivým snímačem (u barevného skeneru přes 3 filtry).</text:p>
      <text:h text:style-name="Heading_20_3" text:outline-level="3"><text:bookmark-start text:name="__RefHeading___zakladni.typy_12"/><text:bookmark-start text:name="zakladni.typy1"/>Základní typy<text:bookmark-end text:name="__RefHeading___zakladni.typy_12"/><text:bookmark-end text:name="zakladni.typy1"/></text:h>
      <text:p text:style-name="Text_20_body"><text:span text:style-name="Strong_20_Emphasis">Čtečky čárových kódů</text:span> – využívají paprsku laseru nebo laserové diody ke čtení čárového či QR kódu. Existují jak ruční, tak i zabudované (například v pokladnách).</text:p>
      <text:p text:style-name="Text_20_body"><text:span text:style-name="Strong_20_Emphasis">Ruční</text:span> – skenerem je potřeba ručně přejíždět po předloze / snímat ji. Nevýhodou je špatná kvalita a nutnost aktivního zapojení uživatele. Dnes téměř plně nahrazen stolním skenerem.</text:p>
      <text:p text:style-name="Text_20_body"><draw:frame draw:style-name="mediacenter" draw:name=" Ruční skener Legend" text:anchor-type="paragraph" draw:z-index="0" svg:width="10.583333333333cm"><draw:text-box><text:p text:style-name="legendcenter"><draw:frame draw:style-name="mediacenter" draw:name=" Ruční skener" text:anchor-type="paragraph" draw:z-index="5" svg:width="10.583333333333cm" svg:height="6.6322222222222cm"><draw:image xlink:href="Pictures/aaf60f0932e37df4a6a35acebce7d9a7.jpg" xlink:type="simple" xlink:show="embed" xlink:actuate="onLoad"/></draw:frame> Ruční skener</text:p></draw:text-box></draw:frame></text:p>
      <text:p text:style-name="Text_20_body"><text:span text:style-name="Strong_20_Emphasis">Stolní</text:span> – určený pro skenování především papírů a tenkých věcí, které lze vložit dovnitř skeneru – předloha se pokládá na sklo, pod kterým projíždí snímací rameno.</text:p>
      <text:p text:style-name="Text_20_body"><text:span text:style-name="Strong_20_Emphasis">Bubnové</text:span> – předloha je na rotujícím válci a po sloupcích snímá ji jedna dioda. Bubnové skenery jsou velice drahé, používá se však pro získání vysoké kvality výsledku a pro snímání velkých předloh.</text:p>
      <text:p text:style-name="Text_20_body"><draw:frame draw:style-name="mediacenter" draw:name=" Bubnovy skener Legend" text:anchor-type="paragraph" draw:z-index="0" svg:width="10.583333333333cm"><draw:text-box><text:p text:style-name="legendcenter"><draw:frame draw:style-name="mediacenter" draw:name=" Bubnovy skener" text:anchor-type="paragraph" draw:z-index="6" svg:width="10.583333333333cm" svg:height="7.062625250501cm"><draw:image xlink:href="Pictures/09677dabb79679943d0e471502763da6.jpg" xlink:type="simple" xlink:show="embed" xlink:actuate="onLoad"/></draw:frame> Bubnovy skener</text:p></draw:text-box></draw:frame></text:p>
      <text:p text:style-name="Text_20_body"><text:span text:style-name="Strong_20_Emphasis">Filmové</text:span> – pro snímání jednotlivých políček klasického fotografického filmu.</text:p>
      <text:h text:style-name="Heading_20_4" text:outline-level="4"><text:bookmark-start text:name="__RefHeading___d.skener_13"/><text:bookmark-start text:name="d.skener"/>3D Skener<text:bookmark-end text:name="__RefHeading___d.skener_13"/><text:bookmark-end text:name="d.skener"/></text:h>
      <text:h text:style-name="Heading_20_5" text:outline-level="5"><text:bookmark-start text:name="__RefHeading___aktivni_14"/><text:bookmark-start text:name="aktivni"/>Aktivní<text:bookmark-end text:name="__RefHeading___aktivni_14"/><text:bookmark-end text:name="aktivni"/></text:h>
      <text:p text:style-name="Text_20_body">Vyzařuje laser který použije k vytvoření 3D modelu.</text:p>
      <text:p text:style-name="Text_20_body">Je možné měřit čas, který zabere světlu urazit vzdálenost od skeneru k objektu a zpět. Druhá možnost je využití triangulace, kde odražený světelný paprsek je zachycen například kamerou. Podle pozice “tečky” laseru zachycené na sensoru je možné zjistit vzdálenost bodu od kterého se tento paprsek odrazil.</text:p>
      <text:h text:style-name="Heading_20_5" text:outline-level="5"><text:bookmark-start text:name="__RefHeading___pasivni_15"/><text:bookmark-start text:name="pasivni"/>Pasivní<text:bookmark-end text:name="__RefHeading___pasivni_15"/><text:bookmark-end text:name="pasivni"/></text:h>
      <text:p text:style-name="Text_20_body">Využívá klasickou kameru. Je nutno vyfotit objekt z různých úhlů. Fotky musí obsahovat celý objekt a musí být dost fotek ze všech stran objektu pro zdárné vytvoření modelu.</text:p>
      <text:h text:style-name="Heading_20_4" text:outline-level="4"><text:bookmark-start text:name="__RefHeading___typicke.parametry_16"/><text:bookmark-start text:name="typicke.parametry1"/>Typické parametry<text:bookmark-end text:name="__RefHeading___typicke.parametry_16"/><text:bookmark-end text:name="typicke.parametry1"/></text:h>
      <text:list text:style-name="List_20_1" text:continue-numbering="false">
        <text:list-item>
          <text:p text:style-name="List_20_1_Content_First"> rozlišení – udává s jakou jemností je snímací rastr schopný snímat danou předlohu, většinou v DPI</text:p>
        </text:list-item>
        <text:list-item>
          <text:p text:style-name="List_20_1_Content"> barevná hloubka – množství odstínů barev, které je schopen skener nasnímat. Dříve 24 bitů (8 bitů na každý barevný kanál), tedy 16 milionů odstínů. Dnes klidně 48 bitů (16 na kanál).</text:p>
        </text:list-item>
        <text:list-item>
          <text:p text:style-name="List_20_1_Content_Last"> maximální velikost snímané předlohy</text:p>
        </text:list-item>
      </text:list>
      <text:h text:style-name="Heading_20_3" text:outline-level="3"><text:bookmark-start text:name="__RefHeading___multifunkcni.zarizeni_17"/><text:bookmark-start text:name="multifunkcni.zarizeni"/>Multifunkční zařízení<text:bookmark-end text:name="__RefHeading___multifunkcni.zarizeni_17"/><text:bookmark-end text:name="multifunkcni.zarizeni"/></text:h>
      <text:p text:style-name="Text_20_body">Je zařízení, které kombinuje tiskárnu a skener – v dnešní době se jedná o běžnou záležito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07::40:27</meta:creation-date>
    <dc:creator>Generated</dc:creator>
    <dc:date>2026-09-05T07::40:27</dc:date>
    <dc:language>en-US</dc:language>
    <meta:editing-cycles>1</meta:editing-cycles>
    <meta:editing-duration>PT0S</meta:editing-duration>
    <dc:title>informatika:maturita:10a</dc:title>
  </office:meta>
</office:document-meta>
</file>