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formatika:1chwasw:7"/><text:bookmark-start text:name="__RefHeading___popiste.co.je.to.keylogger.k.cemu.se.pouziva_1"/><text:bookmark-start text:name="popiste.co.je.to.keylogger.k.cemu.se.pouziva"/>Popište, co je to keylogger, k čemu se používá?<text:bookmark-end text:name="__RefHeading___popiste.co.je.to.keylogger.k.cemu.se.pouziva_1"/><text:bookmark-end text:name="popiste.co.je.to.keylogger.k.cemu.se.pouziva"/></text:h>
      <text:list text:style-name="List_20_1" text:continue-numbering="false">
        <text:list-item>
          <text:p text:style-name="List_20_1_Content_First"> keylogger je špehovací program k instalovaní na počítači nebo zařízení, které se k počítači připojuje </text:p>
        </text:list-item>
        <text:list-item>
          <text:p text:style-name="List_20_1_Content"> snímá stisky jednotlivých kláves</text:p>
        </text:list-item>
        <text:list-item>
          <text:p text:style-name="List_20_1_Content"> antivirem bývá považován za virus</text:p>
        </text:list-item>
        <text:list-item>
          <text:p text:style-name="List_20_1_Content_Last"> keylogger neohrožuje přímo počítač, ale slouží ke zjišťování hesel jiných lidí</text:p>
        </text:list-item>
      </text:list>
      <text:p text:style-name="Text_20_body"><text:span text:style-name="Strong_20_Emphasis">keylogger může být v základní verzi nebo v pokročilé verzi</text:span></text:p>
      <text:list text:style-name="Numbering_20_1" text:continue-numbering="false">
        <text:list-item>
          <text:p text:style-name="Numbering_20_1_Content_First"> keylogger v základní verzi ukládá všechny texty psané uživatelem na počítačové klávesnici</text:p>
        </text:list-item>
        <text:list-item>
          <text:p text:style-name="Numbering_20_1_Content_Last"> keylogger v pokročilé verzi má víc funkcí (pořizování prinscreenů, odesílání emailových zpráv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5:06</meta:creation-date>
    <dc:creator>Generated</dc:creator>
    <dc:date>2026-09-05T07::25:06</dc:date>
    <dc:language>en-US</dc:language>
    <meta:editing-cycles>1</meta:editing-cycles>
    <meta:editing-duration>PT0S</meta:editing-duration>
    <dc:title>informatika:1chwasw:7</dc:title>
  </office:meta>
</office:document-meta>
</file>