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ormatika:1chwasw:1"/>Vysvětlete k čemu slouží základní deska, jestli je pro činnost počítače nezbytně nutná a jaké má součásti.</text:p>
      <text:p text:style-name="Text_20_body">-Základní deska je jedna z hlavních komponent počítače a bez ní by nedokázal fungovat. Na základní desce se nachází například procesor, ssd, chladič, grafická karta a chladič. Dalo by se říct, že základní deska je srdce počítače a bez ní by se chod počítače neobeš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2:56</meta:creation-date>
    <dc:creator>Generated</dc:creator>
    <dc:date>2026-09-05T07::32:56</dc:date>
    <dc:language>en-US</dc:language>
    <meta:editing-cycles>1</meta:editing-cycles>
    <meta:editing-duration>PT0S</meta:editing-duration>
    <dc:title>informatika:1chwasw:1</dc:title>
  </office:meta>
</office:document-meta>
</file>