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1chwasw:14"/><text:bookmark-start text:name="__RefHeading___jaky.je.rozdil.mezi.soubory.jpg.a.png.ktere.jsou.vhodnejsi.na.kresby.nebo.schemata.kdyz.chci.aby.obrazky.zustaly.naprosto.beze.zmeny_1"/><text:bookmark-start text:name="jaky.je.rozdil.mezi.soubory.jpg.a.png.ktere.jsou.vhodnejsi.na.kresby.nebo.schemata.kdyz.chci.aby.obrazky.zustaly.naprosto.beze.zmeny"/>Jaký je rozdíl mezi soubory JPG a PNG? Které jsou vhodnější na kresby nebo schémata, když chci, aby obrázky zůstaly naprosto beze změny?<text:bookmark-end text:name="__RefHeading___jaky.je.rozdil.mezi.soubory.jpg.a.png.ktere.jsou.vhodnejsi.na.kresby.nebo.schemata.kdyz.chci.aby.obrazky.zustaly.naprosto.beze.zmeny_1"/><text:bookmark-end text:name="jaky.je.rozdil.mezi.soubory.jpg.a.png.ktere.jsou.vhodnejsi.na.kresby.nebo.schemata.kdyz.chci.aby.obrazky.zustaly.naprosto.beze.zmeny"/></text:h>
      <text:p text:style-name="Text_20_body">PNG a JPG isou dva rüzné formáty pro ukládání digitálních obrázků
PNG (Portable Network Graphics) je
bezeztrátovy formát, který zachovává vysokou kvalitu obrázku bez ztráty dat. To znamená, že při ukládání obrázkü v tomto formátu neztratíte žádné detaily nebo barvy. PNG formát se často používá pro obrázky s prúhledností, jako
jsou ikony, loga nebo obrázky s textem.
JPG (Joint Photographic Experts Group) je ztrátový formát, který ztrácí některé informace při ukládání obrázku, aby snížil velikost souboru. To znamená, že obrázky uložené v tomto formátu mohou mít nižší kvalitu než púvodní
obrázek. JPG formát se často používá pro fotografie a obrázky, které mají mnoho barev a detailů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5:25</meta:creation-date>
    <dc:creator>Generated</dc:creator>
    <dc:date>2026-09-05T07::25:25</dc:date>
    <dc:language>en-US</dc:language>
    <meta:editing-cycles>1</meta:editing-cycles>
    <meta:editing-duration>PT0S</meta:editing-duration>
    <dc:title>informatika:1chwasw:14</dc:title>
  </office:meta>
</office:document-meta>
</file>